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990672c13fb6e55c9d281d23cb2e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5_12_2022:start"/><text:bookmark-start text:name="__RefHeading___semaine_du_05_12_2022_1"/><text:bookmark-start text:name="semaine_du_05_12_2022"/>Semaine du 05/12/2022<text:bookmark-end text:name="__RefHeading___semaine_du_05_12_2022_1"/><text:bookmark-end text:name="semaine_du_05_12_20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h text:style-name="Heading_20_2" text:outline-level="2"><text:bookmark-start text:name="__RefHeading___exercice_5_p_136_3"/><text:bookmark-start text:name="exercice_5_p_136"/>Exercice 5 p 136<text:bookmark-end text:name="__RefHeading___exercice_5_p_136_3"/><text:bookmark-end text:name="exercice_5_p_136"/></text:h>
      <text:p text:style-name="Text_20_body">On peut utiliser un calibre dont la valeur est supérieure à la valeur que l'on veut mesurer. On peut choisir :</text:p>
      <text:p text:style-name="Text_20_body">- 20V car 20V &gt; 4,5V</text:p>
      <text:p text:style-name="Text_20_body">- 200V car 200V &gt; 4,5V</text:p>
      <text:p text:style-name="Text_20_body">- 600V car 600V &gt; 4,5V</text:p>
      <text:p text:style-name="Text_20_body">On sait que plus le calibre est grand, plus la mesure est imprécise. On choisit donc le plus petit calibre : 20V</text:p>
      <text:h text:style-name="Heading_20_2" text:outline-level="2"><text:bookmark-start text:name="__RefHeading___exercice_6_p_136_4"/><text:bookmark-start text:name="exercice_6_p_136"/>Exercice 6 p 136<text:bookmark-end text:name="__RefHeading___exercice_6_p_136_4"/><text:bookmark-end text:name="exercice_6_p_136"/></text:h>
      <text:p text:style-name="Text_20_body">a. Maylis est en train de mesurer la tension aux bornes du moteur et pas aux bornes de la DEL.</text:p>
      <text:p text:style-name="Text_20_body">Il y a aussi un signe moins car la borne V du voltmètre est branchée du coté de la borne - du générateur.</text:p>
      <text:p text:style-name="Text_20_body">b. Il faut brancher le voltmètre aux bornes de la DEL, la borne V du coté de la borne + du générateur.</text:p>
      <text:p text:style-name="Text_20_body"><draw:frame draw:style-name="media" draw:name="0" text:anchor-type="as-char" draw:z-index="0" svg:width="7.381875cm" style:rel-width="100%" svg:height="8.2285416666667cm" style:rel-height="scale"><draw:image xlink:href="Pictures/aa990672c13fb6e55c9d281d23cb2efd.png" xlink:type="simple" xlink:show="embed" xlink:actuate="onLoad"/></draw:frame></text:p>
      <text:h text:style-name="Heading_20_2" text:outline-level="2"><text:bookmark-start text:name="__RefHeading___exercice_10_p_137_5"/><text:bookmark-start text:name="exercice_10_p_137"/>Exercice 10 p 137<text:bookmark-end text:name="__RefHeading___exercice_10_p_137_5"/><text:bookmark-end text:name="exercice_10_p_137"/></text:h>
      <text:p text:style-name="Text_20_body">a. Les bornes A et COM</text:p>
      <text:p text:style-name="Text_20_body">b. Le courant doit rentrer par A et sortir par COM</text:p>
      <text:p text:style-name="Text_20_body">c. On trouve I = 0,18 A</text:p>
      <text:p text:style-name="Text_20_body">(A car on est sur le calibre 10A)</text:p>
      <text:p text:style-name="Text_20_body">d. 0,18 A = 180mA donc on peut choisir un calibre dont la valeur est plus grande que 180mA.</text:p>
      <text:p text:style-name="Text_20_body">On peut donc choisir :</text:p>
      <text:p text:style-name="Text_20_body">- 200mA car 200mA &gt; 180mA</text:p>
      <text:p text:style-name="Text_20_body">- 2000mA car 2000mA &gt; 180mA</text:p>
      <text:p text:style-name="Text_20_body">Mais on prendra **200mA **car plus le calibre est grand, plus la mesure est imprécise.</text:p>
      <text:p text:style-name="Text_20_body">&lt;/hidden&gt;</text:p>
      <text:h text:style-name="Heading_20_2" text:outline-level="2"><text:bookmark-start text:name="__RefHeading___tp_adaptation_6"/><text:bookmark-start text:name="tp_adaptation"/>2. TP Adaptation<text:bookmark-end text:name="__RefHeading___tp_adaptation_6"/><text:bookmark-end text:name="tp_adaptation"/></text:h>
      <text:h text:style-name="Heading_20_2" text:outline-level="2"><text:bookmark-start text:name="__RefHeading___a_faire_pour_la_prochaine_fois_7"/><text:bookmark-start text:name="a_faire_pour_la_prochaine_fois"/>3. A faire pour la prochaine fois<text:bookmark-end text:name="__RefHeading___a_faire_pour_la_prochaine_fois_7"/><text:bookmark-end text:name="a_faire_pour_la_prochaine_fois"/></text:h>
      <text:p text:style-name="Text_20_body">Activité p 13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9::03:13</meta:creation-date>
    <dc:creator>Generated</dc:creator>
    <dc:date>2026-08-13T19::03:13</dc:date>
    <dc:language>en-US</dc:language>
    <meta:editing-cycles>1</meta:editing-cycles>
    <meta:editing-duration>PT0S</meta:editing-duration>
    <dc:title>4eme:semaine_du_05_12_2022:start</dc:title>
  </office:meta>
</office:document-meta>
</file>