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0b7c23b1196796ebe3e577bc129a0e.png"/>
  <manifest:file-entry manifest:media-type="image/png" manifest:full-path="Pictures/44944129f0d46b61e873a877fc2f4b64.png"/>
  <manifest:file-entry manifest:media-type="image/png" manifest:full-path="Pictures/b0c3e50a025005fbd32b373ddb30c601.png"/>
  <manifest:file-entry manifest:media-type="image/png" manifest:full-path="Pictures/c1cc427ed3c3226db93f1fdee9400f53.png"/>
  <manifest:file-entry manifest:media-type="image/png" manifest:full-path="Pictures/2cb5d31461c6827ed5fab5ce98c1552a.png"/>
  <manifest:file-entry manifest:media-type="image/png" manifest:full-path="Pictures/9753f451fcb6a21206faebb187a09de1.png"/>
  <manifest:file-entry manifest:media-type="image/png" manifest:full-path="Pictures/5619f24aa777d35c210680fd3dc14f9a.png"/>
  <manifest:file-entry manifest:media-type="image/png" manifest:full-path="Pictures/09d67f8900e0c159a51a1eb65592358a.png"/>
  <manifest:file-entry manifest:media-type="image/png" manifest:full-path="Pictures/466d25efa2978beec64a2535378da246.png"/>
  <manifest:file-entry manifest:media-type="image/png" manifest:full-path="Pictures/642e8b3b4c942780a5f1c79849201aea.png"/>
  <manifest:file-entry manifest:media-type="image/png" manifest:full-path="Pictures/ee649d580ad343f72754494a87bdb3b7.png"/>
  <manifest:file-entry manifest:media-type="image/png" manifest:full-path="Pictures/97db2e94b932b44e78df3d84dd81ba78.png"/>
  <manifest:file-entry manifest:media-type="image/png" manifest:full-path="Pictures/daadd0a0fe4d1e048df8cb3547f1ac3d.png"/>
  <manifest:file-entry manifest:media-type="image/png" manifest:full-path="Pictures/d85c06d167f225cbc554e11ecb57d5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050620234d"/><text:bookmark-start text:name="__RefHeading___semaine_du_5_06_2023_1"/><text:bookmark-start text:name="semaine_du_5_06_2023"/>Semaine du 5/06/2023<text:bookmark-end text:name="__RefHeading___semaine_du_5_06_2023_1"/><text:bookmark-end text:name="semaine_du_5_06_2023"/></text:h>
      <text:h text:style-name="Heading_20_2" text:outline-level="2"><text:bookmark-start text:name="__RefHeading___test_pollution_air_2"/><text:bookmark-start text:name="test_pollution_air"/>0. Test pollution air<text:bookmark-end text:name="__RefHeading___test_pollution_air_2"/><text:bookmark-end text:name="test_pollution_air"/></text:h>
      <text:h text:style-name="Heading_20_2" text:outline-level="2"><text:bookmark-start text:name="__RefHeading___activite_p_74_3"/><text:bookmark-start text:name="activite_p_74"/>1. Activité p 74<text:bookmark-end text:name="__RefHeading___activite_p_74_3"/><text:bookmark-end text:name="activite_p_74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La composition de la molécule d'eau :</text:p><text:p text:style-name="Text_20_body">- 1 atome d'oxygène</text:p><text:p text:style-name="Text_20_body">- 2 atomes d'hydrogène</text:p><text:p text:style-name="Text_20_body">2. Symbole chimique atomes d'oxygène : O. On les représente par une boule rouge.</text:p><text:p text:style-name="Text_20_body">Symbole chimique atomes d'azote : N. On les représente par une boule bleue.</text:p><text:p text:style-name="Text_20_body">Symbole chimique atomes de carbone : C. On les représente par une boule noire.</text:p><text:p text:style-name="Text_20_body">3.</text:p><text:p text:style-name="Text_20_body"><draw:frame draw:style-name="media" draw:name="0" text:anchor-type="as-char" draw:z-index="0" svg:width="8.493125cm" style:rel-width="100%" svg:height="3.96875cm" style:rel-height="scale"><draw:image xlink:href="Pictures/9f0b7c23b1196796ebe3e577bc129a0e.png" xlink:type="simple" xlink:show="embed" xlink:actuate="onLoad"/></draw:frame></text:p><text:p text:style-name="Text_20_body">4. Une molécule est composée d'atomes</text:p><text:p text:style-name="Text_20_body">On la modélise à l'aide de boules de couleurs.</text:p></table:table-cell></table:table-row></table:table></draw:text-box></draw:frame></text:p>
      <text:h text:style-name="Heading_20_2" text:outline-level="2"><text:bookmark-start text:name="__RefHeading___lecon_4"/><text:bookmark-start text:name="lecon"/>2. Leçon<text:bookmark-end text:name="__RefHeading___lecon_4"/><text:bookmark-end text:name="lec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Chp V : Les atomes et la transformation chimiques</text:span></text:p><text:p text:style-name="Text_20_body"><text:span text:style-name="Strong_20_Emphasis">I. Les molécules et les atomes</text:span></text:p><text:p text:style-name="Text_20_body">Une <text:span text:style-name="Strong_20_Emphasis">molécule</text:span> est un assemblage <text:span text:style-name="Strong_20_Emphasis">d'atomes</text:span>.<text:line-break/>
On représente les <text:span text:style-name="Strong_20_Emphasis">atomes</text:span> par des <text:span text:style-name="Strong_20_Emphasis">symboles</text:span>.</text:p><text:p text:style-name="Text_20_body">L'ensemble des atomes de l'Univers est présent dans le** tableau périodique des éléments**.</text:p><text:p text:style-name="Text_20_body">On <text:span text:style-name="Strong_20_Emphasis">modélise</text:span> les atomes par des boules de différentes couleurs.</text:p><table:table table:style-name="Table"><table:table-column/><table:table-column/><table:table-column/><table:table-row><table:table-cell office:value-type="string" table:style-name="tablecell"><text:p text:style-name="tablealignleft"><text:span text:style-name="Strong_20_Emphasis">Nom de l'atome</text:span> </text:p></table:table-cell><table:table-cell office:value-type="string" table:style-name="tablecell"><text:p text:style-name="tablealignleft"><text:span text:style-name="Strong_20_Emphasis">Symbole</text:span> </text:p></table:table-cell><table:table-cell office:value-type="string" table:style-name="tablecell"><text:p text:style-name="tablealignleft"><text:span text:style-name="Strong_20_Emphasis">Modèle</text:span> </text:p></table:table-cell></table:table-row><table:table-row><table:table-cell office:value-type="string" table:style-name="tablecell"><text:p text:style-name="tablealignleft">Carbone</text:p></table:table-cell><table:table-cell office:value-type="string" table:style-name="tablecell"><text:p text:style-name="tablealignleft">C</text:p></table:table-cell><table:table-cell office:value-type="string" table:style-name="tablecell"><text:p text:style-name="tablealignleft"><draw:frame draw:style-name="media" draw:name="1" text:anchor-type="as-char" draw:z-index="1" svg:width="1.1641666666667cm" svg:height="1.1641666666667cm"><draw:image xlink:href="Pictures/44944129f0d46b61e873a877fc2f4b64.png" xlink:type="simple" xlink:show="embed" xlink:actuate="onLoad"/></draw:frame></text:p></table:table-cell></table:table-row><table:table-row><table:table-cell office:value-type="string" table:style-name="tablecell"><text:p text:style-name="tablealignleft">Hydrogène</text:p></table:table-cell><table:table-cell office:value-type="string" table:style-name="tablecell"><text:p text:style-name="tablealignleft">H</text:p></table:table-cell><table:table-cell office:value-type="string" table:style-name="tablecell"><text:p text:style-name="tablealignleft"><draw:frame draw:style-name="media" draw:name="2" text:anchor-type="as-char" draw:z-index="2" svg:width="0.92604166666667cm" svg:height="0.92604166666667cm"><draw:image xlink:href="Pictures/b0c3e50a025005fbd32b373ddb30c601.png" xlink:type="simple" xlink:show="embed" xlink:actuate="onLoad"/></draw:frame></text:p></table:table-cell></table:table-row><table:table-row><table:table-cell office:value-type="string" table:style-name="tablecell"><text:p text:style-name="tablealignleft">Oxygène</text:p></table:table-cell><table:table-cell office:value-type="string" table:style-name="tablecell"><text:p text:style-name="tablealignleft">O</text:p></table:table-cell><table:table-cell office:value-type="string" table:style-name="tablecell"><text:p text:style-name="tablealignleft"><draw:frame draw:style-name="media" draw:name="3" text:anchor-type="as-char" draw:z-index="3" svg:width="1.1641666666667cm" svg:height="1.1641666666667cm"><draw:image xlink:href="Pictures/c1cc427ed3c3226db93f1fdee9400f53.png" xlink:type="simple" xlink:show="embed" xlink:actuate="onLoad"/></draw:frame></text:p></table:table-cell></table:table-row><table:table-row><table:table-cell office:value-type="string" table:style-name="tablecell"><text:p text:style-name="tablealignleft">Azote</text:p></table:table-cell><table:table-cell office:value-type="string" table:style-name="tablecell"><text:p text:style-name="tablealignleft">N</text:p></table:table-cell><table:table-cell office:value-type="string" table:style-name="tablecell"><text:p text:style-name="tablealignleft"><draw:frame draw:style-name="media" draw:name="4" text:anchor-type="as-char" draw:z-index="4" svg:width="1.190625cm" svg:height="1.190625cm"><draw:image xlink:href="Pictures/2cb5d31461c6827ed5fab5ce98c1552a.png" xlink:type="simple" xlink:show="embed" xlink:actuate="onLoad"/></draw:frame></text:p></table:table-cell></table:table-row></table:table><table:table table:style-name="Table"><table:table-column/><table:table-column/><table:table-column/><table:table-row><table:table-cell office:value-type="string" table:style-name="tablecell"><text:p text:style-name="tablealignleft"><text:span text:style-name="Strong_20_Emphasis">Nom de la molécule</text:span> </text:p></table:table-cell><table:table-cell office:value-type="string" table:style-name="tablecell"><text:p text:style-name="tablealignleft"><text:span text:style-name="Strong_20_Emphasis">Formule</text:span> </text:p></table:table-cell><table:table-cell office:value-type="string" table:style-name="tablecell"><text:p text:style-name="tablealignleft"><text:span text:style-name="Strong_20_Emphasis">Modèle</text:span> </text:p></table:table-cell></table:table-row><table:table-row><table:table-cell office:value-type="string" table:style-name="tablecell"><text:p text:style-name="tablealignleft">Dioxygène</text:p></table:table-cell><table:table-cell office:value-type="string" table:style-name="tablecell"><text:p text:style-name="tablealignleft">O<text:span text:style-name="sub">2</text:span> </text:p></table:table-cell><table:table-cell office:value-type="string" table:style-name="tablecell"><text:p text:style-name="tablealignleft"><draw:frame draw:style-name="media" draw:name="5" text:anchor-type="as-char" draw:z-index="5" svg:width="1.9579166666667cm" svg:height="1.2435416666667cm"><draw:image xlink:href="Pictures/9753f451fcb6a21206faebb187a09de1.png" xlink:type="simple" xlink:show="embed" xlink:actuate="onLoad"/></draw:frame></text:p></table:table-cell></table:table-row><table:table-row><table:table-cell office:value-type="string" table:style-name="tablecell"><text:p text:style-name="tablealignleft">Eau</text:p></table:table-cell><table:table-cell office:value-type="string" table:style-name="tablecell"><text:p text:style-name="tablealignleft">H<text:span text:style-name="sub">2</text:span> O</text:p></table:table-cell><table:table-cell office:value-type="string" table:style-name="tablecell"><text:p text:style-name="tablealignleft"><draw:frame draw:style-name="media" draw:name="6" text:anchor-type="as-char" draw:z-index="6" svg:width="2.143125cm" style:rel-width="100%" svg:height="1.3229166666667cm" style:rel-height="scale"><draw:image xlink:href="Pictures/5619f24aa777d35c210680fd3dc14f9a.png" xlink:type="simple" xlink:show="embed" xlink:actuate="onLoad"/></draw:frame></text:p></table:table-cell></table:table-row><table:table-row><table:table-cell office:value-type="string" table:style-name="tablecell"><text:p text:style-name="tablealignleft">Méthane</text:p></table:table-cell><table:table-cell office:value-type="string" table:style-name="tablecell"><text:p text:style-name="tablealignleft">CH<text:span text:style-name="sub">4</text:span> </text:p></table:table-cell><table:table-cell office:value-type="string" table:style-name="tablecell"><text:p text:style-name="tablealignleft"><draw:frame draw:style-name="media" draw:name="7" text:anchor-type="as-char" draw:z-index="7" svg:width="2.1960416666667cm" style:rel-width="100%" svg:height="2.2754166666667cm" style:rel-height="scale"><draw:image xlink:href="Pictures/09d67f8900e0c159a51a1eb65592358a.png" xlink:type="simple" xlink:show="embed" xlink:actuate="onLoad"/></draw:frame></text:p></table:table-cell></table:table-row><table:table-row><table:table-cell office:value-type="string" table:style-name="tablecell"><text:p text:style-name="tablealignleft">Carbone (il est seul, c'est un atome, pas une molécule !)</text:p></table:table-cell><table:table-cell office:value-type="string" table:style-name="tablecell"><text:p text:style-name="tablealignleft">C</text:p></table:table-cell><table:table-cell office:value-type="string" table:style-name="tablecell"><text:p text:style-name="tablealignleft"><draw:frame draw:style-name="media" draw:name="8" text:anchor-type="as-char" draw:z-index="8" svg:width="1.1641666666667cm" svg:height="1.1641666666667cm"><draw:image xlink:href="Pictures/44944129f0d46b61e873a877fc2f4b64.png" xlink:type="simple" xlink:show="embed" xlink:actuate="onLoad"/></draw:frame></text:p></table:table-cell></table:table-row><table:table-row><table:table-cell office:value-type="string" table:style-name="tablecell"><text:p text:style-name="tablealignleft">Dioxyde de carbone</text:p></table:table-cell><table:table-cell office:value-type="string" table:style-name="tablecell"><text:p text:style-name="tablealignleft">CO<text:span text:style-name="sub">2</text:span> </text:p></table:table-cell><table:table-cell office:value-type="string" table:style-name="tablecell"><text:p text:style-name="tablealignleft"><draw:frame draw:style-name="media" draw:name="9" text:anchor-type="as-char" draw:z-index="9" svg:width="2.8310416666667cm" style:rel-width="100%" svg:height="1.1641666666667cm" style:rel-height="scale"><draw:image xlink:href="Pictures/466d25efa2978beec64a2535378da246.png" xlink:type="simple" xlink:show="embed" xlink:actuate="onLoad"/></draw:frame></text:p></table:table-cell></table:table-row><table:table-row><table:table-cell office:value-type="string" table:style-name="tablecell"><text:p text:style-name="tablealignleft">Diazote</text:p></table:table-cell><table:table-cell office:value-type="string" table:style-name="tablecell"><text:p text:style-name="tablealignleft">N<text:span text:style-name="sub">2</text:span> </text:p></table:table-cell><table:table-cell office:value-type="string" table:style-name="tablecell"><text:p text:style-name="tablealignleft"><draw:frame draw:style-name="media" draw:name="10" text:anchor-type="as-char" draw:z-index="10" svg:width="1.9579166666667cm" svg:height="1.190625cm"><draw:image xlink:href="Pictures/642e8b3b4c942780a5f1c79849201aea.png" xlink:type="simple" xlink:show="embed" xlink:actuate="onLoad"/></draw:frame></text:p></table:table-cell></table:table-row><table:table-row><table:table-cell office:value-type="string" table:style-name="tablecell"><text:p text:style-name="tablealignleft">Protoxyde d'azote</text:p></table:table-cell><table:table-cell office:value-type="string" table:style-name="tablecell"><text:p text:style-name="tablealignleft">N<text:span text:style-name="sub">2</text:span> O</text:p></table:table-cell><table:table-cell office:value-type="string" table:style-name="tablecell"><text:p text:style-name="tablealignleft"> <text:line-break/><draw:frame draw:style-name="media" draw:name="11" text:anchor-type="as-char" draw:z-index="11" svg:width="2.8045833333333cm" style:rel-width="100%" svg:height="1.4816666666667cm" style:rel-height="scale"><draw:image xlink:href="Pictures/ee649d580ad343f72754494a87bdb3b7.png" xlink:type="simple" xlink:show="embed" xlink:actuate="onLoad"/></draw:frame> <text:line-break/> <text:line-break/></text:p></table:table-cell></table:table-row></table:table><text:h text:style-name="Heading_20_2" text:outline-level="2"><text:bookmark-start text:name="__RefHeading___ii._modelisation_d_une_transformation_chimique_5"/><text:bookmark-start text:name="ii._modelisation_d_une_transformation_chimique"/>II. Modélisation d'une transformation chimique<text:bookmark-end text:name="__RefHeading___ii._modelisation_d_une_transformation_chimique_5"/><text:bookmark-end text:name="ii._modelisation_d_une_transformation_chimique"/></text:h><text:h text:style-name="Heading_20_3" text:outline-level="3"><text:bookmark-start text:name="__RefHeading___la_masse_et_la_reaction_chimique_6"/><text:bookmark-start text:name="la_masse_et_la_reaction_chimique"/>1. La masse et la réaction chimique<text:bookmark-end text:name="__RefHeading___la_masse_et_la_reaction_chimique_6"/><text:bookmark-end text:name="la_masse_et_la_reaction_chimique"/></text:h><text:p text:style-name="Text_20_body"><draw:frame draw:style-name="media" draw:name="12" text:anchor-type="as-char" draw:z-index="12" svg:width="13.043958333333cm" svg:height="7.2760416666667cm"><draw:image xlink:href="Pictures/97db2e94b932b44e78df3d84dd81ba78.png" xlink:type="simple" xlink:show="embed" xlink:actuate="onLoad"/></draw:frame></text:p><text:p text:style-name="Text_20_body">La craie disparaît et il y a une effervescence qui montre qu'un gaz se produit : une <text:span text:style-name="Strong_20_Emphasis">réaction chimique</text:span> a lieu. La masse totale ne varie pas. Les <text:span text:style-name="Strong_20_Emphasis">atomes</text:span> présents dans les <text:span text:style-name="Strong_20_Emphasis">produits</text:span> sont ceux qui composaient les <text:span text:style-name="Strong_20_Emphasis">réactifs</text:span>.</text:p><text:p text:style-name="Text_20_body"><text:span text:style-name="Strong_20_Emphasis">Lors d'une réaction chimique, il y a conservation des atomes donc de la masse.</text:span></text:p><text:h text:style-name="Heading_20_3" text:outline-level="3"><text:bookmark-start text:name="__RefHeading___combustion_du_carbone_7"/><text:bookmark-start text:name="combustion_du_carbone"/>2.2. Combustion du carbone<text:bookmark-end text:name="__RefHeading___combustion_du_carbone_7"/><text:bookmark-end text:name="combustion_du_carbone"/></text:h><text:p text:style-name="Text_20_body">La combustion du carbone dans le dioxygène produit du dioxyde de carbone.</text:p><text:p text:style-name="Text_20_body">C + O<text:span text:style-name="sub">2</text:span> —→ CO<text:span text:style-name="sub">2</text:span></text:p><text:p text:style-name="Text_20_body"><draw:frame draw:style-name="media" draw:name="13" text:anchor-type="as-char" draw:z-index="13" svg:width="10.900833333333cm" svg:height="1.4816666666667cm"><draw:image xlink:href="Pictures/daadd0a0fe4d1e048df8cb3547f1ac3d.png" xlink:type="simple" xlink:show="embed" xlink:actuate="onLoad"/></draw:frame></text:p><text:h text:style-name="Heading_20_3" text:outline-level="3"><text:bookmark-start text:name="__RefHeading___combustion_du_methane_8"/><text:bookmark-start text:name="combustion_du_methane"/>2.3. Combustion du méthane<text:bookmark-end text:name="__RefHeading___combustion_du_methane_8"/><text:bookmark-end text:name="combustion_du_methane"/></text:h><text:p text:style-name="Text_20_body">Lors de la combustion du méthane dans le dioxygène, il se produit du dioxyde de carbone et de l'eau.</text:p><text:p text:style-name="Text_20_body">CH<text:span text:style-name="sub">4</text:span> + O<text:span text:style-name="sub">2</text:span> —&gt; CO<text:span text:style-name="sub">2</text:span> + H<text:span text:style-name="sub">2</text:span> O</text:p><text:p text:style-name="Text_20_body"><draw:frame draw:style-name="media" draw:name="14" text:anchor-type="as-char" draw:z-index="14" svg:width="15.028333333333cm" svg:height="2.2754166666667cm"><draw:image xlink:href="Pictures/d85c06d167f225cbc554e11ecb57d518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a_faire_pour_la_semaine_prochaine_9"/><text:bookmark-start text:name="a_faire_pour_la_semaine_prochaine"/>3. A faire pour la semaine prochaine<text:bookmark-end text:name="__RefHeading___a_faire_pour_la_semaine_prochaine_9"/><text:bookmark-end text:name="a_faire_pour_la_semaine_prochaine"/></text:h>
      <text:p text:style-name="Text_20_body">Apprendre le tableau des atomes et des molécules par coeu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20::48:34</meta:creation-date>
    <dc:creator>Generated</dc:creator>
    <dc:date>2026-08-10T20::48:34</dc:date>
    <dc:language>en-US</dc:language>
    <meta:editing-cycles>1</meta:editing-cycles>
    <meta:editing-duration>PT0S</meta:editing-duration>
    <dc:title>4eme:semaine_du_050620234d</dc:title>
  </office:meta>
</office:document-meta>
</file>