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b5165bb01f6015bf3b11f88e3a3c4d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4eme:semaine_du_010520234c4a"/><text:bookmark-start text:name="__RefHeading___semaine_du_1_05_2023_1"/><text:bookmark-start text:name="semaine_du_1_05_2023"/>Semaine du 1/05/2023<text:bookmark-end text:name="__RefHeading___semaine_du_1_05_2023_1"/><text:bookmark-end text:name="semaine_du_1_05_2023"/></text:h>
      <text:h text:style-name="Heading_20_2" text:outline-level="2"><text:bookmark-start text:name="__RefHeading___correction_activite_p_46_2"/><text:bookmark-start text:name="correction_activite_p_46"/>1. Correction activité p 46<text:bookmark-end text:name="__RefHeading___correction_activite_p_46_2"/><text:bookmark-end text:name="correction_activite_p_46"/></text:h>
      <text:p text:style-name="Text_20_body"><draw:frame draw:style-name="PluginODTAutoStyle_Frame_1_text_frame" draw:name="Frame1" text:anchor-type="paragraph" svg:width="323.148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Strong_20_Emphasis">Activité p 46</text:span></text:p><text:p text:style-name="Text_20_body">1. Lavoisier</text:p><text:p text:style-name="Text_20_body">2. Dioxygène</text:p><text:p text:style-name="Text_20_body">3. Dioxygène 20%</text:p><text:p text:style-name="Text_20_body">Diazote 80%</text:p><text:p text:style-name="Text_20_body">4. 20% x 4 = 80%</text:p><text:p text:style-name="Text_20_body">5. L'air n'est pas un corps pur car il y a plusieurs constituants : c'est un mélange.</text:p></table:table-cell></table:table-row></table:table></draw:text-box></draw:frame></text:p>
      <text:h text:style-name="Heading_20_2" text:outline-level="2"><text:bookmark-start text:name="__RefHeading___tp-lecon_3"/><text:bookmark-start text:name="tp-lecon"/>2. TP-Leçon<text:bookmark-end text:name="__RefHeading___tp-lecon_3"/><text:bookmark-end text:name="tp-lecon"/></text:h>
      <text:p text:style-name="Text_20_body">:4eme:2023-04-24chapitreiiicompositionetqualitedelair-lecon.pdf</text:p>
      <text:p text:style-name="Text_20_body">&lt;WRAP center round info 90%&gt;</text:p>
      <text:p text:style-name="Text_20_body"><text:span text:style-name="Strong_20_Emphasis">Chapitre III : Composition et qualité de l'air</text:span></text:p>
      <text:p text:style-name="Text_20_body"><text:span text:style-name="Strong_20_Emphasis">I. De quoi est composé l’air que nous respirons ?</text:span></text:p>
      <text:p text:style-name="Text_20_body">L'atmosphère terrestre est un mélange homogène de plusieurs gaz : environ 80% de diazote,environ 20% de dioxygène(moins de 1% de dioxyde de carbone et d'argon).</text:p>
      <text:p text:style-name="Text_20_body"><draw:frame draw:style-name="media" draw:name="0" text:anchor-type="as-char" draw:z-index="0" svg:width="7.9904166666667cm" style:rel-width="100%" svg:height="7.0114583333333cm" style:rel-height="scale"><draw:image xlink:href="Pictures/ab5165bb01f6015bf3b11f88e3a3c4d2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323.148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09T13::41:25</meta:creation-date>
    <dc:creator>Generated</dc:creator>
    <dc:date>2026-08-09T13::41:25</dc:date>
    <dc:language>en-US</dc:language>
    <meta:editing-cycles>1</meta:editing-cycles>
    <meta:editing-duration>PT0S</meta:editing-duration>
    <dc:title>4eme:semaine_du_010520234c4a</dc:title>
  </office:meta>
</office:document-meta>
</file>