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1428e80c984c38ca7be5eda28cb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8_11_21"/><text:bookmark-start text:name="__RefHeading___semaine_du_8_11_21_1"/><text:bookmark-start text:name="semaine_du_8_11_21"/>Semaine du 8/11/21<text:bookmark-end text:name="__RefHeading___semaine_du_8_11_21_1"/><text:bookmark-end text:name="semaine_du_8_11_21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exercice_11_p_153_3"/><text:bookmark-start text:name="exercice_11_p_153"/>Exercice 11 p 153<text:bookmark-end text:name="__RefHeading___exercice_11_p_153_3"/><text:bookmark-end text:name="exercice_11_p_153"/></text:h>
      <text:p text:style-name="Text_20_body">&lt;hidden&gt;</text:p>
      <text:p text:style-name="Text_20_body">a.</text:p>
      <text:p text:style-name="Text_20_body"><draw:frame draw:style-name="media" draw:name="0" text:anchor-type="as-char" draw:z-index="0" svg:width="11.562291666667cm" svg:height="7.4347916666667cm"><draw:image xlink:href="Pictures/651428e80c984c38ca7be5eda28cb1be.png" xlink:type="simple" xlink:show="embed" xlink:actuate="onLoad"/></draw:frame>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&lt;/hidden&gt;</text:p>
      <text:h text:style-name="Heading_20_2" text:outline-level="2"><text:bookmark-start text:name="__RefHeading___exercice_15_p_153_4"/><text:bookmark-start text:name="exercice_15_p_153"/>Exercice 15 p 153<text:bookmark-end text:name="__RefHeading___exercice_15_p_153_4"/><text:bookmark-end text:name="exercice_15_p_153"/></text:h>
      <text:p text:style-name="Text_20_body">&lt;hidden&gt;</text:p>
      <text:p text:style-name="Text_20_body">Dans une multiprise et dans un maison les dipôles sont branchés en dérivation. On utilise la loi d'additivité de l'intensité.</text:p>
      <text:p text:style-name="Text_20_body">Si on utilise la bouilloire avec la cafetière : 9 + 5 = 14A &lt;16A, le disjoncteur n'ouvrira pas le circuit.</text:p>
      <text:p text:style-name="Text_20_body">Si on utilise la bouilloire avec le grille-pain : 9 + 4 = 13A &lt;16A, le disjoncteur n'ouvrira pas le circuit.</text:p>
      <text:p text:style-name="Text_20_body">Si on utilise le grille-pain avec la cafetière : 5 + 4 = 9A &lt;16A, le disjoncteur n'ouvrira pas le circuit.</text:p>
      <text:p text:style-name="Text_20_body">Si on utilise la bouilloire avec la cafetière avec le grille-pain : 9 + 5 + 4 = 18A &gt;16A, le disjoncteur va ouvrir le circuit.</text:p>
      <text:p text:style-name="Text_20_body">&lt;/hidden&gt;</text:p>
      <text:h text:style-name="Heading_20_2" text:outline-level="2"><text:bookmark-start text:name="__RefHeading___tp_securite_electrique_5"/><text:bookmark-start text:name="tp_securite_electrique"/>2. TP sécurité électrique<text:bookmark-end text:name="__RefHeading___tp_securite_electrique_5"/><text:bookmark-end text:name="tp_securite_electrique"/></text:h>
      <text:p text:style-name="Text_20_body">TP commencé la semaine dernière et à finir aujourd'hui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montrer_que_corps_humain_est_conducteur_6"/><text:bookmark-start text:name="montrer_que_corps_humain_est_conducteur"/>1. Montrer que corps humain est conducteur.<text:bookmark-end text:name="__RefHeading___montrer_que_corps_humain_est_conducteur_6"/><text:bookmark-end text:name="montrer_que_corps_humain_est_conducteur"/></text:h><text:p text:style-name="Text_20_body"><text:span text:style-name="Strong_20_Emphasis">a. Manipulation 1</text:span></text:p><text:p text:style-name="Text_20_body">- brancher votre binôme sur un générateur de 6V et mesurer l'intensité du courant qui traverse le corps humain</text:p><text:p text:style-name="Text_20_body">- faire un schéma du montage et indiquer la valeur de l'intensité mesurée</text:p><text:p text:style-name="Text_20_body">- indiquer pourquoi on ne sent rien en vous aidant du tableau suivant :</text:p><table:table table:style-name="Table"><table:table-column/><table:table-column/><table:table-row><table:table-cell office:value-type="string" table:style-name="tablecell"><text:p text:style-name="tablealignleft">Intensité du courant</text:p></table:table-cell><table:table-cell office:value-type="string" table:style-name="tablecell"><text:p text:style-name="tablealignleft">Effets sur le corps humain</text:p></table:table-cell></table:table-row><table:table-row><table:table-cell office:value-type="string" table:style-name="tablecell"><text:p text:style-name="tablealignleft">2 mA</text:p></table:table-cell><table:table-cell office:value-type="string" table:style-name="tablecell"><text:p text:style-name="tablealignleft">Seuil de perception</text:p></table:table-cell></table:table-row><table:table-row><table:table-cell office:value-type="string" table:style-name="tablecell"><text:p text:style-name="tablealignleft">130 mA</text:p></table:table-cell><table:table-cell office:value-type="string" table:style-name="tablecell"><text:p text:style-name="tablealignleft">Seuil de fibrillation cardiaque</text:p></table:table-cell></table:table-row></table:table><text:p text:style-name="Text_20_body"><text:line-break/>&lt;font inherit/inherit;;inherit;;transparent&gt;<text:span text:style-name="Strong_20_Emphasis">c. Manipulation 3</text:span>&lt;/font&gt; &lt;font inherit/inherit;;inherit;;transparent&gt;- brancher votre binôme sur un générateur de 6V (main mouillées) et mesurer l'intensité du courant qui traverse le corps humain&lt;/font&gt; &lt;font inherit/inherit;;inherit;;transparent&gt;- faire un schéma du montage et indiquer la valeur de l'intensité mesurée&lt;/font&gt; &lt;font inherit/inherit;;inherit;;transparent&gt;- Que constate-t-on ?&lt;/font&gt;</text:p><text:h text:style-name="Heading_20_2" text:outline-level="2"><text:bookmark-start text:name="__RefHeading___surintensite_7"/><text:bookmark-start text:name="surintensite"/>2. Surintensité<text:bookmark-end text:name="__RefHeading___surintensite_7"/><text:bookmark-end text:name="surintensite"/></text:h><text:p text:style-name="Text_20_body">- Brancher une lampe sur un générateur et mesurer l'intensité du courant qui sort du générateur. Noter cette valeur.</text:p><text:p text:style-name="Text_20_body">- Brancher une lampe en dérivation sur la première et mesurer l'intensité du courant qui sort du générateur. Faire un schéma et noter cette valeur.</text:p><text:p text:style-name="Text_20_body">- Brancher une autre lampe en dérivation sur les 2 autres et mesurer l'intensité du courant qui sort du générateur. Faire un schéma et noter cette valeur.</text:p><text:p text:style-name="Text_20_body">- Comment évolue la valeur de l'intensité du courant quand on rajoute des appareil en dérivation. Que risque-t-il de se passer si on branche trop d'appareils en dérivation sur un même générateur ?</text:p><text:p text:style-name="Text_20_body">- Combien de lampes de 6V300mA peut-on brancher à ce générateur ? Expliquer votre calcul.</text:p><text:h text:style-name="Heading_20_2" text:outline-level="2"><text:bookmark-start text:name="__RefHeading___blocage_d_un_moteur_electrique_8"/><text:bookmark-start text:name="blocage_d_un_moteur_electrique"/>3. Blocage d'un moteur électrique<text:bookmark-end text:name="__RefHeading___blocage_d_un_moteur_electrique_8"/><text:bookmark-end text:name="blocage_d_un_moteur_electrique"/></text:h><text:p text:style-name="Text_20_body">Brancher un moteur sur un générateur de 3V puis mesurer l'intensité du courant qui sort du générateur.</text:p><text:p text:style-name="Text_20_body">Bloquer BRIEVEMENT le moteur et mesurer l'intensité du courant.</text:p><text:p text:style-name="Text_20_body">Que constate-t-on ? Pourquoi ne doit-on pas bloquer un moteur électrique ?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1::45:20</meta:creation-date>
    <dc:creator>Generated</dc:creator>
    <dc:date>2026-08-10T21::45:20</dc:date>
    <dc:language>en-US</dc:language>
    <meta:editing-cycles>1</meta:editing-cycles>
    <meta:editing-duration>PT0S</meta:editing-duration>
    <dc:title>4eme:semaine_8_11_21</dc:title>
  </office:meta>
</office:document-meta>
</file>