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fdd507bf55a4eea277f95e9e2dff388.png"/>
  <manifest:file-entry manifest:media-type="image/png" manifest:full-path="Pictures/7854239bd56afceebd8e0e68de3e2939.png"/>
  <manifest:file-entry manifest:media-type="image/png" manifest:full-path="Pictures/119ebad79e1b6fc9b0108f2e1cd8e4f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29_11_21_4ab"/><text:bookmark-start text:name="__RefHeading___semaine_du_29_11_21_pour_les_4a_et_4b_1"/><text:bookmark-start text:name="semaine_du_29_11_21_pour_les_4a_et_4b"/>Semaine du 29/11/21 pour les 4A et 4B<text:bookmark-end text:name="__RefHeading___semaine_du_29_11_21_pour_les_4a_et_4b_1"/><text:bookmark-end text:name="semaine_du_29_11_21_pour_les_4a_et_4b"/></text:h>
      <text:h text:style-name="Heading_20_2" text:outline-level="2"><text:bookmark-start text:name="__RefHeading___correction_de_l_activite_2"/><text:bookmark-start text:name="correction_de_l_activite"/>1. Correction de l'activité<text:bookmark-end text:name="__RefHeading___correction_de_l_activite_2"/><text:bookmark-end text:name="correction_de_l_activite"/></text:h>
      <text:p text:style-name="Text_20_body">&lt;hidden&gt;</text:p>
      <text:p text:style-name="Text_20_body"><text:span text:style-name="Strong_20_Emphasis">Activité 1 p 158 159</text:span></text:p>
      <text:p text:style-name="Text_20_body">1. I<text:span text:style-name="sub">Fil</text:span> &lt;sub&gt; de cuivre&lt;/sub&gt; = 0,33A</text:p>
      <text:p text:style-name="Text_20_body">I<text:span text:style-name="sub">Fil</text:span> &lt;sub&gt; de titane&lt;/sub&gt; = 0,17A</text:p>
      <text:p text:style-name="Text_20_body">I<text:span text:style-name="sub">Fil</text:span> &lt;sub&gt; de cuivre&lt;/sub&gt; &gt; I<text:span text:style-name="sub">Fil</text:span> &lt;sub&gt; de titane&lt;/sub&gt;</text:p>
      <text:p text:style-name="Text_20_body">2. Le fil de cuivre plus conducteur de le fil de titane car I<text:span text:style-name="sub">Fil</text:span> &lt;sub&gt; de cuivre&lt;/sub&gt; &gt; I<text:span text:style-name="sub">Fil</text:span> &lt;sub&gt; de titane&lt;/sub&gt;. Le courant passe plus “facilement” dans le fil de cuivre.</text:p>
      <text:p text:style-name="Text_20_body">3. Georg Ohm a constaté que le courant circulait plus ou moins bien dans des fils métalliques.</text:p>
      <text:p text:style-name="Text_20_body">4. La résistance est la propriété à s'opposer au passage du courant. Son unité est le ohm. Le symbole de l'unité est </text:p>
      <text:p text:style-name="Text_20_body">5. R<text:span text:style-name="sub">cuivre</text:span> = 1,8 </text:p>
      <text:p text:style-name="Text_20_body">R<text:span text:style-name="sub">titane</text:span> = 22,1 </text:p>
      <text:p text:style-name="Text_20_body">R<text:span text:style-name="sub">cuivre</text:span> &lt; R<text:span text:style-name="sub">titane</text:span></text:p>
      <text:p text:style-name="Text_20_body">Le fil de cuivre est bien plus conducteur que le fil de titane.</text:p>
      <text:p text:style-name="Text_20_body">6. Un résistor ou résistance ou conducteur ohmique est un dipôle utilisé spécifiquement pour sa résistance électrique. Il va diminuer l'intensité du courant dans le circuit.</text:p>
      <text:p text:style-name="Text_20_body">&lt;/hidden&gt;</text:p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3" text:outline-level="3"><text:bookmark-start text:name="__RefHeading___quelle_est_l_influence_d_une_resistance_dans_un_circuit_electrique_4"/><text:bookmark-start text:name="quelle_est_l_influence_d_une_resistance_dans_un_circuit_electrique"/>3. Quelle est l’influence d’une résistance dans un circuit électrique ?<text:bookmark-end text:name="__RefHeading___quelle_est_l_influence_d_une_resistance_dans_un_circuit_electrique_4"/><text:bookmark-end text:name="quelle_est_l_influence_d_une_resistance_dans_un_circuit_electrique"/></text:h><text:p text:style-name="Text_20_body">L'introduction d'une résistance dans un circuit en série diminue l'intensité du courant.</text:p><text:p text:style-name="Text_20_body">La diminution de l'intensité du courant dépend de la résistance insérée dans le circuit. Plus la résistance est grande, plus l'intensité du courant est faible.</text:p><text:p text:style-name="Text_20_body">Inverser le sens de branchement ne change rien.</text:p><text:h text:style-name="Heading_20_2" text:outline-level="2"><text:bookmark-start text:name="__RefHeading___ii._la_loi_d_ohm_5"/><text:bookmark-start text:name="ii._la_loi_d_ohm"/>II. La loi d'Ohm<text:bookmark-end text:name="__RefHeading___ii._la_loi_d_ohm_5"/><text:bookmark-end text:name="ii._la_loi_d_ohm"/></text:h><text:h text:style-name="Heading_20_3" text:outline-level="3"><text:bookmark-start text:name="__RefHeading___la_loi_d_ohm_et_les_dipoles_ohmiques_6"/><text:bookmark-start text:name="la_loi_d_ohm_et_les_dipoles_ohmiques"/>1. La loi d'Ohm et les dipôles ohmiques<text:bookmark-end text:name="__RefHeading___la_loi_d_ohm_et_les_dipoles_ohmiques_6"/><text:bookmark-end text:name="la_loi_d_ohm_et_les_dipoles_ohmiques"/></text:h><text:p text:style-name="Text_20_body">La tension U aux bornes d'un dipôle ohmique est proportionnelle à l'intensité I du courant dans ce dipôle.</text:p><text:p text:style-name="Text_20_body"><draw:frame draw:style-name="media" draw:name="0" text:anchor-type="as-char" draw:z-index="0" svg:width="12.7cm" svg:height="16.933333333333cm"><draw:image xlink:href="Pictures/bfdd507bf55a4eea277f95e9e2dff388.png" xlink:type="simple" xlink:show="embed" xlink:actuate="onLoad"/></draw:frame></text:p><text:p text:style-name="Text_20_body"><draw:frame draw:style-name="media" draw:name="1" text:anchor-type="as-char" draw:z-index="1" svg:width="16.562916666667cm" svg:height="9.0752083333333cm"><draw:image xlink:href="Pictures/7854239bd56afceebd8e0e68de3e2939.png" xlink:type="simple" xlink:show="embed" xlink:actuate="onLoad"/></draw:frame></text:p><text:p text:style-name="Text_20_body">U : tension en volt (V)</text:p><text:p text:style-name="Text_20_body">I : intensité en ampère (A)</text:p><text:p text:style-name="Text_20_body">R : valeur de la résistance en ohm ()</text:p><text:h text:style-name="Heading_20_3" text:outline-level="3"><text:bookmark-start text:name="__RefHeading___la_caracteristique_d_un_dipole_ohmique_7"/><text:bookmark-start text:name="la_caracteristique_d_un_dipole_ohmique"/>2. La caractéristique d'un dipôle ohmique<text:bookmark-end text:name="__RefHeading___la_caracteristique_d_un_dipole_ohmique_7"/><text:bookmark-end text:name="la_caracteristique_d_un_dipole_ohmique"/></text:h><text:p text:style-name="Text_20_body">La caractéristique d'un dipôle ohmique est une droite passant par l'origine.</text:p><text:p text:style-name="Text_20_body">Pour un dipôle ohmique, la tension est proportionnelle à l'intensité.</text:p><text:p text:style-name="Text_20_body">Le coefficient de proportionnalité est égal à la valeur de la résistance R.</text:p><text:p text:style-name="Text_20_body"><draw:frame draw:style-name="media" draw:name="2" text:anchor-type="as-char" draw:z-index="2" svg:width="13.97cm" svg:height="9.8425cm"><draw:image xlink:href="Pictures/119ebad79e1b6fc9b0108f2e1cd8e4f6.png" xlink:type="simple" xlink:show="embed" xlink:actuate="onLoad"/></draw:frame></text:p><text:h text:style-name="Heading_20_3" text:outline-level="3"><text:bookmark-start text:name="__RefHeading___NoTitle_8"/><text:bookmark-start text:name="section"/><text:bookmark-end text:name="__RefHeading___NoTitle_8"/><text:bookmark-end text:name="section"/></text:h></table:table-cell></table:table-row></table:table></draw:text-box></draw:frame></text:p>
      <text:h text:style-name="Heading_20_2" text:outline-level="2"><text:bookmark-start text:name="__RefHeading___a_faire_pour_la_semaine_prochaine_9"/><text:bookmark-start text:name="a_faire_pour_la_semaine_prochaine"/>3. A faire pour la semaine prochaine<text:bookmark-end text:name="__RefHeading___a_faire_pour_la_semaine_prochaine_9"/><text:bookmark-end text:name="a_faire_pour_la_semaine_prochaine"/></text:h>
      <text:p text:style-name="Text_20_body">Activité p 162 163</text:p>
      <text:p text:style-name="Text_20_body">faire le graphique à la mai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16::22:29</meta:creation-date>
    <dc:creator>Generated</dc:creator>
    <dc:date>2026-09-10T16::22:29</dc:date>
    <dc:language>en-US</dc:language>
    <meta:editing-cycles>1</meta:editing-cycles>
    <meta:editing-duration>PT0S</meta:editing-duration>
    <dc:title>4eme:semaine_29_11_21_4ab</dc:title>
  </office:meta>
</office:document-meta>
</file>