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deba8141ece80c5ae16393c30c5185.png"/>
  <manifest:file-entry manifest:media-type="image/png" manifest:full-path="Pictures/e39c2530f525033035a2b13cba3e66b8.png"/>
  <manifest:file-entry manifest:media-type="image/png" manifest:full-path="Pictures/61cd2ddd5423f50d41a55e5b107870c9.png"/>
  <manifest:file-entry manifest:media-type="image/png" manifest:full-path="Pictures/f1517533d3c843922f7b8b7fb3c81da9.png"/>
  <manifest:file-entry manifest:media-type="image/png" manifest:full-path="Pictures/945ebe70433f313dc7b8a577429128b0.png"/>
  <manifest:file-entry manifest:media-type="image/png" manifest:full-path="Pictures/80d8d04920a99e36438adc4d14bd1af9.png"/>
  <manifest:file-entry manifest:media-type="image/png" manifest:full-path="Pictures/61f7d81b729ee914e16196dba1097b96.png"/>
  <manifest:file-entry manifest:media-type="image/png" manifest:full-path="Pictures/d30ffb998aa5bc6bf7c8f6f2101af1c0.png"/>
  <manifest:file-entry manifest:media-type="image/png" manifest:full-path="Pictures/b11927eee9846a68795d091de1a04cab.png"/>
  <manifest:file-entry manifest:media-type="image/png" manifest:full-path="Pictures/a6fa9cf44ae46028f9a7f95d13f79b3b.png"/>
  <manifest:file-entry manifest:media-type="image/png" manifest:full-path="Pictures/c74c083b3ea8d6ef545e05705b60fbbf.png"/>
  <manifest:file-entry manifest:media-type="image/png" manifest:full-path="Pictures/b9d40eb2f7b2d352d206b7f5b70e3c3a.png"/>
  <manifest:file-entry manifest:media-type="image/png" manifest:full-path="Pictures/08a3ea1d368c51f85e861e03e449f8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28_02_22_4ab"/><text:bookmark-start text:name="__RefHeading___semaine_du_28_02_22_1"/><text:bookmark-start text:name="semaine_du_28_02_22"/>Semaine du 28/02/22<text:bookmark-end text:name="__RefHeading___semaine_du_28_02_22_1"/><text:bookmark-end text:name="semaine_du_28_02_22"/></text:h>
      <text:h text:style-name="Heading_20_2" text:outline-level="2"><text:bookmark-start text:name="__RefHeading___correction_ds_vitesse_2"/><text:bookmark-start text:name="correction_ds_vitesse"/>0. Correction DS vitesse<text:bookmark-end text:name="__RefHeading___correction_ds_vitesse_2"/><text:bookmark-end text:name="correction_ds_vitesse"/></text:h>
      <text:h text:style-name="Heading_20_2" text:outline-level="2"><text:bookmark-start text:name="__RefHeading___correction_activite_1_p_108_109_3"/><text:bookmark-start text:name="correction_activite_1_p_108_109"/>1. Correction activité 1 p 108 109<text:bookmark-end text:name="__RefHeading___correction_activite_1_p_108_109_3"/><text:bookmark-end text:name="correction_activite_1_p_108_109"/></text:h>
      <text:p text:style-name="Text_20_body">&lt;hidden&gt;</text:p>
      <text:p text:style-name="Text_20_body"><draw:frame draw:style-name="media" draw:name="0" text:anchor-type="as-char" draw:z-index="0" svg:width="21.246041666667cm" style:rel-width="100%" svg:height="9.0222916666667cm" style:rel-height="scale"><draw:image xlink:href="Pictures/21deba8141ece80c5ae16393c30c5185.png" xlink:type="simple" xlink:show="embed" xlink:actuate="onLoad"/></draw:frame></text:p>
      <text:p text:style-name="Text_20_body"><draw:frame draw:style-name="media" draw:name="1" text:anchor-type="as-char" draw:z-index="1" svg:width="19.870208333333cm" style:rel-width="100%" svg:height="8.89cm" style:rel-height="scale"><draw:image xlink:href="Pictures/e39c2530f525033035a2b13cba3e66b8.png" xlink:type="simple" xlink:show="embed" xlink:actuate="onLoad"/></draw:frame></text:p>
      <text:p text:style-name="Text_20_body"><draw:frame draw:style-name="media" draw:name="2" text:anchor-type="as-char" draw:z-index="2" svg:width="20.743333333333cm" style:rel-width="100%" svg:height="10.530416666667cm" style:rel-height="scale"><draw:image xlink:href="Pictures/61cd2ddd5423f50d41a55e5b107870c9.png" xlink:type="simple" xlink:show="embed" xlink:actuate="onLoad"/></draw:frame></text:p>
      <text:p text:style-name="Text_20_body"><draw:frame draw:style-name="media" draw:name="3" text:anchor-type="as-char" draw:z-index="3" svg:width="18.388541666667cm" style:rel-width="100%" svg:height="9.04875cm" style:rel-height="scale"><draw:image xlink:href="Pictures/f1517533d3c843922f7b8b7fb3c81da9.png" xlink:type="simple" xlink:show="embed" xlink:actuate="onLoad"/></draw:frame></text:p>
      <text:p text:style-name="Text_20_body"><draw:frame draw:style-name="media" draw:name="4" text:anchor-type="as-char" draw:z-index="4" svg:width="16.642291666667cm" svg:height="14.843125cm"><draw:image xlink:href="Pictures/945ebe70433f313dc7b8a577429128b0.png" xlink:type="simple" xlink:show="embed" xlink:actuate="onLoad"/></draw:frame></text:p>
      <text:p text:style-name="Text_20_body"><draw:frame draw:style-name="media" draw:name="5" text:anchor-type="as-char" draw:z-index="5" svg:width="21.563541666667cm" style:rel-width="100%" svg:height="7.699375cm" style:rel-height="scale"><draw:image xlink:href="Pictures/80d8d04920a99e36438adc4d14bd1af9.png" xlink:type="simple" xlink:show="embed" xlink:actuate="onLoad"/></draw:frame></text:p>
      <text:p text:style-name="Text_20_body">6. Voir vidéo</text:p>
      <text:p text:style-name="Text_20_body">&lt;/hidden&gt;</text:p>
      <text:h text:style-name="Heading_20_2" text:outline-level="2"><text:bookmark-start text:name="__RefHeading___suite_de_la_lecon_4"/><text:bookmark-start text:name="suite_de_la_lecon"/>2. Suite de la leçon<text:bookmark-end text:name="__RefHeading___suite_de_la_lecon_4"/><text:bookmark-end text:name="suite_de_la_lecon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diagramme_objet_interaction_5"/><text:bookmark-start text:name="diagramme_objet_interaction"/>3. Diagramme objet interaction<text:bookmark-end text:name="__RefHeading___diagramme_objet_interaction_5"/><text:bookmark-end text:name="diagramme_objet_interaction"/></text:h><text:p text:style-name="Text_20_body">Un objet peut être soumis à plusieurs actions mécaniques.</text:p><text:p text:style-name="Text_20_body">Pour établir un bilan de toutes les actions mécaniques qui s’exercent sur l’objet, on utilise un diagramme objet-interactions :</text:p><text:p text:style-name="Text_20_body">- L’objet concerné par l’étude (objet 1) est placé au centre du diagramme.</text:p><text:p text:style-name="Text_20_body">- Les objets 2 et 3 ainsi que la Terre sont en interaction avec l’objet 1.</text:p><text:p text:style-name="Text_20_body">- Les interactions de contact sont représentées par des flèches en trait plein alors que les interactions à distance sont représentées en pointillé.</text:p><text:p text:style-name="Text_20_body"><text:span text:style-name="Strong_20_Emphasis">Exemple situation 1</text:span></text:p><text:p text:style-name="Text_20_body">Un ballon est posé sur le sol. On étudie le ballon.</text:p><text:p text:style-name="Text_20_body"><draw:frame draw:style-name="media" draw:name="6" text:anchor-type="as-char" draw:z-index="6" svg:width="18.071041666667cm" style:rel-width="100%" svg:height="2.460625cm" style:rel-height="scale"><draw:image xlink:href="Pictures/61f7d81b729ee914e16196dba1097b96.png" xlink:type="simple" xlink:show="embed" xlink:actuate="onLoad"/></draw:frame></text:p><text:p text:style-name="Text_20_body">Le pied tape dans le balle. On étudie le ballon.</text:p><text:p text:style-name="Text_20_body"><draw:frame draw:style-name="media" draw:name="7" text:anchor-type="as-char" draw:z-index="7" svg:width="18.071041666667cm" style:rel-width="100%" svg:height="6.746875cm" style:rel-height="scale"><draw:image xlink:href="Pictures/d30ffb998aa5bc6bf7c8f6f2101af1c0.png" xlink:type="simple" xlink:show="embed" xlink:actuate="onLoad"/></draw:frame></text:p><text:p text:style-name="Text_20_body">On peut rajouter l'air si on veut montrer que l'air a un effet sur le ballon (frottements). C'est une action de contact.</text:p><text:p text:style-name="Text_20_body"><text:span text:style-name="Strong_20_Emphasis">Exemple situation 2</text:span></text:p><text:p text:style-name="Text_20_body">On étudie une goutte d'eau.</text:p><text:p text:style-name="Text_20_body"><draw:frame draw:style-name="media" draw:name="8" text:anchor-type="as-char" draw:z-index="8" svg:width="18.071041666667cm" style:rel-width="100%" svg:height="2.460625cm" style:rel-height="scale"><draw:image xlink:href="Pictures/b11927eee9846a68795d091de1a04cab.png" xlink:type="simple" xlink:show="embed" xlink:actuate="onLoad"/></draw:frame></text:p><text:p text:style-name="Text_20_body">On peut rajouter l'air si on veut montrer que l'air a un effet sur la goutte. C'est une action de contact.</text:p><text:p text:style-name="Text_20_body"><text:span text:style-name="Strong_20_Emphasis">Exemple situation 3</text:span></text:p><text:p text:style-name="Text_20_body">On étudie la perche.</text:p><text:p text:style-name="Text_20_body"><draw:frame draw:style-name="media" draw:name="9" text:anchor-type="as-char" draw:z-index="9" svg:width="18.071041666667cm" style:rel-width="100%" svg:height="6.6675cm" style:rel-height="scale"><draw:image xlink:href="Pictures/a6fa9cf44ae46028f9a7f95d13f79b3b.png" xlink:type="simple" xlink:show="embed" xlink:actuate="onLoad"/></draw:frame></text:p><text:p text:style-name="Text_20_body"><text:span text:style-name="Strong_20_Emphasis">Exemple de situation 4</text:span></text:p><text:p text:style-name="Text_20_body">On étudie le trombone.</text:p><text:p text:style-name="Text_20_body"><draw:frame draw:style-name="media" draw:name="10" text:anchor-type="as-char" draw:z-index="10" svg:width="18.071041666667cm" style:rel-width="100%" svg:height="6.6675cm" style:rel-height="scale"><draw:image xlink:href="Pictures/c74c083b3ea8d6ef545e05705b60fbbf.png" xlink:type="simple" xlink:show="embed" xlink:actuate="onLoad"/></draw:frame></text:p><text:p text:style-name="Text_20_body"><text:span text:style-name="Strong_20_Emphasis">Exemple de situation 5</text:span></text:p><text:p text:style-name="Text_20_body">On étudie la balle de tennis lorsqu'elle est frappée par la raquette</text:p><text:p text:style-name="Text_20_body">Avec l'air :</text:p><text:p text:style-name="Text_20_body"><draw:frame draw:style-name="media" draw:name="11" text:anchor-type="as-char" draw:z-index="11" svg:width="18.071041666667cm" style:rel-width="100%" svg:height="6.6675cm" style:rel-height="scale"><draw:image xlink:href="Pictures/b9d40eb2f7b2d352d206b7f5b70e3c3a.png" xlink:type="simple" xlink:show="embed" xlink:actuate="onLoad"/></draw:frame></text:p><text:p text:style-name="Text_20_body"><text:span text:style-name="Strong_20_Emphasis">Exemple de situation 6</text:span></text:p><text:p text:style-name="Text_20_body">On étudie le parachutiste en chute libre.</text:p><text:p text:style-name="Text_20_body">Dans ce cas, il est obligatoire de prendre en compte l'air qui freine le parachutiste.</text:p><text:p text:style-name="Text_20_body"><draw:frame draw:style-name="media" draw:name="12" text:anchor-type="as-char" draw:z-index="12" svg:width="18.071041666667cm" style:rel-width="100%" svg:height="2.460625cm" style:rel-height="scale"><draw:image xlink:href="Pictures/08a3ea1d368c51f85e861e03e449f873.png" xlink:type="simple" xlink:show="embed" xlink:actuate="onLoad"/></draw:frame></text:p><text:h text:style-name="Heading_20_2" text:outline-level="2"><text:bookmark-start text:name="__RefHeading___NoTitle_6"/><text:bookmark-start text:name="section"/><text:bookmark-end text:name="__RefHeading___NoTitle_6"/><text:bookmark-end text:name="section"/></text:h></table:table-cell></table:table-row></table:table></draw:text-box></draw:frame></text:p>
      <text:p text:style-name="Text_20_body">&lt;/hidden&gt;</text:p>
      <text:h text:style-name="Heading_20_2" text:outline-level="2"><text:bookmark-start text:name="__RefHeading___a_faire_pour_la_prochaine_fois_7"/><text:bookmark-start text:name="a_faire_pour_la_prochaine_fois"/>3. A faire pour la prochaine fois<text:bookmark-end text:name="__RefHeading___a_faire_pour_la_prochaine_fois_7"/><text:bookmark-end text:name="a_faire_pour_la_prochaine_fois"/></text:h>
      <text:p text:style-name="Text_20_body">Activité 2 p 11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23::52:08</meta:creation-date>
    <dc:creator>Generated</dc:creator>
    <dc:date>2026-08-09T23::52:08</dc:date>
    <dc:language>en-US</dc:language>
    <meta:editing-cycles>1</meta:editing-cycles>
    <meta:editing-duration>PT0S</meta:editing-duration>
    <dc:title>4eme:semaine_28_02_22_4ab</dc:title>
  </office:meta>
</office:document-meta>
</file>