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990672c13fb6e55c9d281d23cb2e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0.86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7_09_21"/><text:bookmark-start text:name="__RefHeading___semaine_du_27_09_2021_1"/><text:bookmark-start text:name="semaine_du_27_09_2021"/>Semaine du 27/09/2021<text:bookmark-end text:name="__RefHeading___semaine_du_27_09_2021_1"/><text:bookmark-end text:name="semaine_du_27_09_2021"/></text:h>
      <text:h text:style-name="Heading_20_2" text:outline-level="2"><text:bookmark-start text:name="__RefHeading___corriger_les_exercices_cote_exercice_2"/><text:bookmark-start text:name="corriger_les_exercices_cote_exercice"/>1. Corriger les exercices côté exercice<text:bookmark-end text:name="__RefHeading___corriger_les_exercices_cote_exercice_2"/><text:bookmark-end text:name="corriger_les_exercices_cote_exercice"/></text:h>
      <text:p text:style-name="Text_20_body"><draw:frame draw:style-name="PluginODTAutoStyle_Frame_1_text_frame" draw:name="Frame1" text:anchor-type="paragraph" svg:width="430.86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exercice_6_p_136_3"/><text:bookmark-start text:name="exercice_6_p_136"/>Exercice 6 p 136<text:bookmark-end text:name="__RefHeading___exercice_6_p_136_3"/><text:bookmark-end text:name="exercice_6_p_136"/></text:h><text:p text:style-name="Text_20_body">a. Maylis est en train de mesurer la tension aux bornes du moteur et pas aux bornes de la DEL.</text:p><text:p text:style-name="Text_20_body">Il y a aussi un signe moins car la borne V du voltmètre est branchée du coté de la borne - du générateur.</text:p><text:p text:style-name="Text_20_body">b. Il faut brancher le voltmètre aux bornes de la DEL, la borne V du coté de la borne + du générateur.</text:p><text:p text:style-name="Text_20_body"><draw:frame draw:style-name="media" draw:name="0" text:anchor-type="as-char" draw:z-index="0" svg:width="7.381875cm" style:rel-width="100%" svg:height="8.2285416666667cm" style:rel-height="scale"><draw:image xlink:href="Pictures/aa990672c13fb6e55c9d281d23cb2efd.png" xlink:type="simple" xlink:show="embed" xlink:actuate="onLoad"/></draw:frame></text:p><text:h text:style-name="Heading_20_2" text:outline-level="2"><text:bookmark-start text:name="__RefHeading___exercice_10_p_137_4"/><text:bookmark-start text:name="exercice_10_p_137"/>Exercice 10 p 137<text:bookmark-end text:name="__RefHeading___exercice_10_p_137_4"/><text:bookmark-end text:name="exercice_10_p_137"/></text:h><text:p text:style-name="Text_20_body">a. Les bornes A et COM</text:p><text:p text:style-name="Text_20_body">b. Le courant doit rentrer par A et sortir par COM</text:p><text:p text:style-name="Text_20_body">c. On trouve I = 0,18 &lt;font inherit/inherit;;#c0392b;;inherit&gt;A&lt;/font&gt;</text:p><text:p text:style-name="Text_20_body">(A car on est sur le calibre 10 &lt;font inherit/inherit;;#c0392b;;inherit&gt;A&lt;/font&gt;  )</text:p><text:p text:style-name="Text_20_body">d. 0,18 A = 180mA donc on peut choisir un calibre dont la valeur est plus grande que 180mA.</text:p><text:p text:style-name="Text_20_body">On peut donc choisir :</text:p><text:p text:style-name="Text_20_body">- 200mA car 200mA &gt; 180mA</text:p><text:p text:style-name="Text_20_body">- 2000mA car 2000mA &gt; 180mA</text:p><text:p text:style-name="Text_20_body">Mais on prendra **200mA **car plus le calibre est grand, plus la mesure est imprécise.</text:p></table:table-cell></table:table-row></table:table></draw:text-box></draw:frame></text:p>
      <text:h text:style-name="Heading_20_2" text:outline-level="2"><text:bookmark-start text:name="__RefHeading___tp_5"/><text:bookmark-start text:name="tp"/>2. TP<text:bookmark-end text:name="__RefHeading___tp_5"/><text:bookmark-end text:name="tp"/></text:h>
      <text:p text:style-name="Text_20_body">Sur l'adaptation</text:p>
      <text:h text:style-name="Heading_20_2" text:outline-level="2"><text:bookmark-start text:name="__RefHeading___a_faire_pour_la_semaine_prochaine_6"/><text:bookmark-start text:name="a_faire_pour_la_semaine_prochaine"/>3. A faire pour la semaine prochaine<text:bookmark-end text:name="__RefHeading___a_faire_pour_la_semaine_prochaine_6"/><text:bookmark-end text:name="a_faire_pour_la_semaine_prochaine"/></text:h>
      <text:p text:style-name="Text_20_body">Activité p 13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0.86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4:29</meta:creation-date>
    <dc:creator>Generated</dc:creator>
    <dc:date>2026-08-10T01::54:29</dc:date>
    <dc:language>en-US</dc:language>
    <meta:editing-cycles>1</meta:editing-cycles>
    <meta:editing-duration>PT0S</meta:editing-duration>
    <dc:title>4eme:semaine_27_09_21</dc:title>
  </office:meta>
</office:document-meta>
</file>