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maine_20_09_21"/><text:bookmark-start text:name="__RefHeading___semaine_20_09_21_1"/><text:bookmark-start text:name="semaine_20_09_21"/>Semaine 20/09/21<text:bookmark-end text:name="__RefHeading___semaine_20_09_21_1"/><text:bookmark-end text:name="semaine_20_09_21"/></text:h>
      <text:h text:style-name="Heading_20_2" text:outline-level="2"><text:bookmark-start text:name="__RefHeading___corriger_les_exercices_faits_cote_exercice_2"/><text:bookmark-start text:name="corriger_les_exercices_faits_cote_exercice"/>1. Corriger les exercices faits côté exercice<text:bookmark-end text:name="__RefHeading___corriger_les_exercices_faits_cote_exercice_2"/><text:bookmark-end text:name="corriger_les_exercices_faits_cote_exercice"/></text:h>
      <text:h text:style-name="Heading_20_2" text:outline-level="2"><text:bookmark-start text:name="__RefHeading___exercice_4_p_136_3"/><text:bookmark-start text:name="exercice_4_p_136"/>Exercice 4 p 136<text:bookmark-end text:name="__RefHeading___exercice_4_p_136_3"/><text:bookmark-end text:name="exercice_4_p_136"/></text:h>
      <text:p text:style-name="Text_20_body">Grandeur : tension</text:p>
      <text:p text:style-name="Text_20_body">Appareil de mesure : voltmètre</text:p>
      <text:p text:style-name="Text_20_body">Unité : volt</text:p>
      <text:h text:style-name="Heading_20_2" text:outline-level="2"><text:bookmark-start text:name="__RefHeading___exercice_5_p_136_4"/><text:bookmark-start text:name="exercice_5_p_136"/>Exercice 5 p 136<text:bookmark-end text:name="__RefHeading___exercice_5_p_136_4"/><text:bookmark-end text:name="exercice_5_p_136"/></text:h>
      <text:p text:style-name="Text_20_body">On peut utiliser un calibre dont la valeur est supérieure à la valeur que l'on veut mesurer. On peut choisir :</text:p>
      <text:p text:style-name="Text_20_body">- 20V car 20V &gt; 4,5V</text:p>
      <text:p text:style-name="Text_20_body">- 200V car 200V &gt; 4,5V</text:p>
      <text:p text:style-name="Text_20_body">- 600V car 600V &gt; 4,5V</text:p>
      <text:p text:style-name="Text_20_body">On sait que plus le calibre est grand, plus la mesure est imprécise. On choisit donc le plus petit calibre : 20V</text:p>
      <text:h text:style-name="Heading_20_2" text:outline-level="2"><text:bookmark-start text:name="__RefHeading___exercice_6_p_136_5"/><text:bookmark-start text:name="exercice_6_p_136"/>Exercice 6 p 136<text:bookmark-end text:name="__RefHeading___exercice_6_p_136_5"/><text:bookmark-end text:name="exercice_6_p_136"/></text:h>
      <text:p text:style-name="Text_20_body">a. Maylis est en train de mesurer la tension aux bornes du moteur et pas aux bornes de la DEL.</text:p>
      <text:p text:style-name="Text_20_body">Il y a aussi un signe moins car la borne V du voltmètre est branchée du coté de la borne - du générateur.</text:p>
      <text:p text:style-name="Text_20_body">b. Il faut brancher le voltmètre aux bornes de la DEL, la borne V du coté de la borne + du générateur.</text:p>
      <text:p text:style-name="Text_20_body">ddcd1c4ddb00e688070a7ffdbfe93362.png}}</text:p>
      <text:h text:style-name="Heading_20_2" text:outline-level="2"><text:bookmark-start text:name="__RefHeading___exercice_8_p_136_6"/><text:bookmark-start text:name="exercice_8_p_136"/>Exercice 8 p 136<text:bookmark-end text:name="__RefHeading___exercice_8_p_136_6"/><text:bookmark-end text:name="exercice_8_p_136"/></text:h>
      <text:p text:style-name="Text_20_body">a.</text:p>
      <text:p text:style-name="Text_20_body">5c8412c57bdeddf676f1b0860497ab50.png}}</text:p>
      <text:p text:style-name="Text_20_body">b. La tension diminue lorsque la pile est usagé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09T13::38:28</meta:creation-date>
    <dc:creator>Generated</dc:creator>
    <dc:date>2026-08-09T13::38:28</dc:date>
    <dc:language>en-US</dc:language>
    <meta:editing-cycles>1</meta:editing-cycles>
    <meta:editing-duration>PT0S</meta:editing-duration>
    <dc:title>4eme:semaine_20_09_21</dc:title>
  </office:meta>
</office:document-meta>
</file>