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717b5fd72fabba5dee70b5d68c95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1_10_21"/><text:bookmark-start text:name="__RefHeading___semaine_11_10_21_1"/><text:bookmark-start text:name="semaine_11_10_21"/>Semaine 11/10/21<text:bookmark-end text:name="__RefHeading___semaine_11_10_21_1"/><text:bookmark-end text:name="semaine_11_10_21"/></text:h>
      <text:h text:style-name="Heading_20_3" text:outline-level="3"><text:bookmark-start text:name="__RefHeading___exercice_14_p_137_2"/><text:bookmark-start text:name="exercice_14_p_137"/>Exercice 14 p 137<text:bookmark-end text:name="__RefHeading___exercice_14_p_137_2"/><text:bookmark-end text:name="exercice_14_p_137"/></text:h>
      <text:p text:style-name="Text_20_body">a. L'intensité nominale de la lampe est de 0,1A</text:p>
      <text:p text:style-name="Text_20_body">b. L'intensité du courant qui traverse la lampe est I = 0,07 &lt;font inherit/inherit;;#c0392b;;inherit&gt;A&lt;/font&gt;  (car on est sur la calibre 10 &lt;font inherit/inherit;;#c0392b;;inherit&gt;A&lt;/font&gt;  )</text:p>
      <text:p text:style-name="Text_20_body">c. La lampe brille **faiblement **car l'intensité du courant qui traverse la lampe est **inférieure **à la valeur nominale. 0,07A &lt; 0,1A</text:p>
      <text:p text:style-name="Text_20_body">Si l'intensité du courant qui traverse la lampe était de 0,1A (valeur nominale), la lampe brillerait <text:span text:style-name="Strong_20_Emphasis">normalement</text:span>.</text:p>
      <text:h text:style-name="Heading_20_3" text:outline-level="3"><text:bookmark-start text:name="__RefHeading___exercice_17_p_138_3"/><text:bookmark-start text:name="exercice_17_p_138"/>Exercice 17 p 138<text:bookmark-end text:name="__RefHeading___exercice_17_p_138_3"/><text:bookmark-end text:name="exercice_17_p_138"/></text:h>
      <text:p text:style-name="Text_20_body">1.</text:p>
      <text:p text:style-name="Text_20_body"><draw:frame draw:style-name="media" draw:name="0" text:anchor-type="as-char" draw:z-index="0" svg:width="11.191875cm" svg:height="10.00125cm"><draw:image xlink:href="Pictures/8b717b5fd72fabba5dee70b5d68c954b.png" xlink:type="simple" xlink:show="embed" xlink:actuate="onLoad"/></draw:frame></text:p>
      <text:p text:style-name="Text_20_body">2. Le voltmètre est branché en dérivation.</text:p>
      <text:p text:style-name="Text_20_body">L'ampèremètre est branché en série.</text:p>
      <text:p text:style-name="Text_20_body">3.</text:p>
      <text:p text:style-name="Text_20_body">Intensité : I = 0,13A</text:p>
      <text:p text:style-name="Text_20_body">Tension : U = 4,52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59:37</meta:creation-date>
    <dc:creator>Generated</dc:creator>
    <dc:date>2026-08-24T08::59:37</dc:date>
    <dc:language>en-US</dc:language>
    <meta:editing-cycles>1</meta:editing-cycles>
    <meta:editing-duration>PT0S</meta:editing-duration>
    <dc:title>4eme:semaine_11_10_21</dc:title>
  </office:meta>
</office:document-meta>
</file>