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5165bb01f6015bf3b11f88e3a3c4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9_05_22_4abe"/><text:bookmark-start text:name="__RefHeading___semaine_du_9_05_22_1"/><text:bookmark-start text:name="semaine_du_9_05_22"/>Semaine du 9/05/22<text:bookmark-end text:name="__RefHeading___semaine_du_9_05_22_1"/><text:bookmark-end text:name="semaine_du_9_05_22"/></text:h>
      <text:h text:style-name="Heading_20_2" text:outline-level="2"><text:bookmark-start text:name="__RefHeading___ds_chapitre_iila_constitution_de_la_matiere_2"/><text:bookmark-start text:name="ds_chapitre_iila_constitution_de_la_matiere"/>1. DS Chapitre II : La constitution de la matière<text:bookmark-end text:name="__RefHeading___ds_chapitre_iila_constitution_de_la_matiere_2"/><text:bookmark-end text:name="ds_chapitre_iila_constitution_de_la_matiere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II : Composition et qualité de l'air</text:span></text:p><text:p text:style-name="Text_20_body"><text:span text:style-name="Emphasis">Orthographe :</text:span></text:p><text:p text:style-name="Text_20_body"><text:span text:style-name="Emphasis">Air (masculin) et pas Aire (surface, féminin)</text:span></text:p><text:p text:style-name="Text_20_body"><text:span text:style-name="Emphasis">Gaz est un mot invariable</text:span></text:p><text:p text:style-name="Text_20_body"><text:span text:style-name="Strong_20_Emphasis">I. De quoi est composé l’air que nous respirons ?</text:span></text:p><text:p text:style-name="Text_20_body">L'atmosphère terrestre est un mélange homogène de plusieurs gaz : environ 80% de diazote,environ 20% de dioxygène(moins de 1% de dioxyde de carbone et d'argon).</text:p><text:p text:style-name="Text_20_body"><draw:frame draw:style-name="media" draw:name="0" text:anchor-type="as-char" draw:z-index="0" svg:width="7.9904166666667cm" style:rel-width="100%" svg:height="7.0114583333333cm" style:rel-height="scale"><draw:image xlink:href="Pictures/ab5165bb01f6015bf3b11f88e3a3c4d2.png" xlink:type="simple" xlink:show="embed" xlink:actuate="onLoad"/></draw:frame></text:p><text:p text:style-name="Text_20_body"><text:span text:style-name="Strong_20_Emphasis">II. La masse de l'air</text:span></text:p><text:p text:style-name="Text_20_body">Dans les conditions usuelles de température et de pression (20°C et 1013 hPa), la masse d'1L d'air est d'environ 1g.</text:p><text:p text:style-name="Text_20_body">Toute matière a une masse mais elle est plus ou moins facile à mesurer.</text:p><text:p text:style-name="Text_20_body"><text:span text:style-name="Strong_20_Emphasis">III. Que contient l'air pollué ?</text:span></text:p><text:p text:style-name="Text_20_body">Activité p 48<text:line-break/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4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44:45</meta:creation-date>
    <dc:creator>Generated</dc:creator>
    <dc:date>2026-08-09T13::44:45</dc:date>
    <dc:language>en-US</dc:language>
    <meta:editing-cycles>1</meta:editing-cycles>
    <meta:editing-duration>PT0S</meta:editing-duration>
    <dc:title>4eme:semaine_09_05_22_4abe</dc:title>
  </office:meta>
</office:document-meta>
</file>