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83ef5feca76aa883d0a8ef97264321e.png"/>
  <manifest:file-entry manifest:media-type="image/png" manifest:full-path="Pictures/61f7d81b729ee914e16196dba1097b96.png"/>
  <manifest:file-entry manifest:media-type="image/png" manifest:full-path="Pictures/1c274071621b7e0c4f5a4e14c9bf4a17.png"/>
  <manifest:file-entry manifest:media-type="image/png" manifest:full-path="Pictures/1864b58a867d4ca1e82edb26cd2ae1dd.png"/>
  <manifest:file-entry manifest:media-type="image/png" manifest:full-path="Pictures/63b29c7a875a280e7ab17eb33e1f7682.png"/>
  <manifest:file-entry manifest:media-type="image/png" manifest:full-path="Pictures/9b7c756b4ee27ed92ae5d8c8f9c0a4c7.png"/>
  <manifest:file-entry manifest:media-type="image/png" manifest:full-path="Pictures/a22624b1224138392f24ae702b1ae5c7.png"/>
  <manifest:file-entry manifest:media-type="image/png" manifest:full-path="Pictures/aaa632fb52fe6c892505844fb35d1b1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07_03_22_4e"/><text:bookmark-start text:name="__RefHeading___semaine_du_07_03_22_1"/><text:bookmark-start text:name="semaine_du_07_03_22"/>Semaine du 07/03/22<text:bookmark-end text:name="__RefHeading___semaine_du_07_03_22_1"/><text:bookmark-end text:name="semaine_du_07_03_22"/></text:h>
      <text:h text:style-name="Heading_20_2" text:outline-level="2"><text:bookmark-start text:name="__RefHeading___correction_activite_3_p_111_2"/><text:bookmark-start text:name="correction_activite_3_p_111"/>1. Correction activité 3 p 111<text:bookmark-end text:name="__RefHeading___correction_activite_3_p_111_2"/><text:bookmark-end text:name="correction_activite_3_p_111"/></text:h>
      <text:h text:style-name="Heading_20_2" text:outline-level="2"><text:bookmark-start text:name="__RefHeading___activite_3_p_111_3"/><text:bookmark-start text:name="activite_3_p_111"/>Activité 3 p 111<text:bookmark-end text:name="__RefHeading___activite_3_p_111_3"/><text:bookmark-end text:name="activite_3_p_111"/></text:h>
      <text:p text:style-name="Text_20_body">&lt;hidden&gt;</text:p>
      <text:p text:style-name="Text_20_body"><draw:frame draw:style-name="media" draw:name="0" text:anchor-type="as-char" draw:z-index="0" svg:width="24.632708333333cm" style:rel-width="100%" svg:height="18.150416666667cm" style:rel-height="scale"><draw:image xlink:href="Pictures/683ef5feca76aa883d0a8ef97264321e.png" xlink:type="simple" xlink:show="embed" xlink:actuate="onLoad"/></draw:frame></text:p>
      <text:p text:style-name="Text_20_body">&lt;/hidden&gt;</text:p>
      <text:h text:style-name="Heading_20_2" text:outline-level="2"><text:bookmark-start text:name="__RefHeading___suite_de_la_lecon_4"/><text:bookmark-start text:name="suite_de_la_lecon"/>2. Suite de la leçon<text:bookmark-end text:name="__RefHeading___suite_de_la_lecon_4"/><text:bookmark-end text:name="suite_de_la_lecon"/></text:h>
      <text:p text:style-name="Text_20_body">&lt;hidden&gt;</text:p>
      <text:p text:style-name="Text_20_body">:4eme:forcescollege4eme.pdf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2" text:outline-level="2"><text:bookmark-start text:name="__RefHeading___ii._forces_5"/><text:bookmark-start text:name="ii._forces"/>II. Forces<text:bookmark-end text:name="__RefHeading___ii._forces_5"/><text:bookmark-end text:name="ii._forces"/></text:h><text:h text:style-name="Heading_20_3" text:outline-level="3"><text:bookmark-start text:name="__RefHeading___qu_est-ce_qu_une_force_6"/><text:bookmark-start text:name="qu_est-ce_qu_une_force"/>1. Qu'est-ce qu'une force ?<text:bookmark-end text:name="__RefHeading___qu_est-ce_qu_une_force_6"/><text:bookmark-end text:name="qu_est-ce_qu_une_force"/></text:h><text:p text:style-name="Text_20_body">Une action mécanique qui possède un <text:span text:style-name="Strong_20_Emphasis">point d'application</text:span>, une <text:span text:style-name="Strong_20_Emphasis">direction</text:span>, un <text:span text:style-name="Strong_20_Emphasis">sens</text:span> et une <text:span text:style-name="Strong_20_Emphasis">valeur</text:span> est une <text:span text:style-name="Strong_20_Emphasis">force</text:span>.</text:p><table:table table:style-name="Table"><table:table-column/><table:table-column/><table:table-column/><table:table-column/><table:table-column/><table:table-row><table:table-cell office:value-type="string" table:style-name="tablecell"><text:p text:style-name="tablealignright">   <text:line-break/>Grandeur physique</text:p></table:table-cell><table:table-cell office:value-type="string" table:style-name="tablecell"><text:p text:style-name="tablealignright">   <text:line-break/>Symbole de la grandeur physique</text:p></table:table-cell><table:table-cell office:value-type="string" table:style-name="tablecell"><text:p text:style-name="tablealignright">   <text:line-break/>Unité de force</text:p></table:table-cell><table:table-cell office:value-type="string" table:style-name="tablecell"><text:p text:style-name="tablealignright">   <text:line-break/>Symbole unité de force</text:p></table:table-cell><table:table-cell office:value-type="string" table:style-name="tablecell"><text:p text:style-name="tablealignright">   <text:line-break/>Appareil de mesure d'une force</text:p></table:table-cell></table:table-row><table:table-row><table:table-cell office:value-type="string" table:style-name="tablecell"><text:p text:style-name="tablealignright">   <text:line-break/>Force</text:p></table:table-cell><table:table-cell office:value-type="string" table:style-name="tablecell"><text:p text:style-name="tablealignright">   <text:line-break/>, , , …</text:p></table:table-cell><table:table-cell office:value-type="string" table:style-name="tablecell"><text:p text:style-name="tablealignright">   <text:line-break/>Newton</text:p></table:table-cell><table:table-cell office:value-type="string" table:style-name="tablecell"><text:p text:style-name="tablealignright">   <text:line-break/>N</text:p></table:table-cell><table:table-cell office:value-type="string" table:style-name="tablecell"><text:p text:style-name="tablealignright">   <text:line-break/>dynamomètre</text:p></table:table-cell></table:table-row></table:table><text:p text:style-name="Text_20_body">Le point d'application est :</text:p><text:p text:style-name="Text_20_body">- le point de contact entre <text:span text:style-name="Strong_20_Emphasis">l'acteur</text:span> et le <text:span text:style-name="Strong_20_Emphasis">receveur</text:span> lorsque l’action est de contact</text:p><text:p text:style-name="Text_20_body">- le <text:span text:style-name="Strong_20_Emphasis">centre de gravité</text:span> du **receveur **dans le cas de la gravité et du poids</text:p><text:p text:style-name="Text_20_body">- …</text:p><text:p text:style-name="Text_20_body">Une direction est une droite peut être verticale, horizontale, le long du fil…</text:p><text:p text:style-name="Text_20_body">Un sens est “vers le bas”, “vers le haut”, “vers la droite”…</text:p><text:p text:style-name="Text_20_body">Sur un schéma, on représente les forces par des flèches.</text:p><text:p text:style-name="Text_20_body"><text:span text:style-name="Strong_20_Emphasis">Si l'objet est en équilibre, les forces se compensent</text:span> (voir les exemple après)</text:p><text:h text:style-name="Heading_20_3" text:outline-level="3"><text:bookmark-start text:name="__RefHeading___exemples_7"/><text:bookmark-start text:name="exemples"/>2. Exemples<text:bookmark-end text:name="__RefHeading___exemples_7"/><text:bookmark-end text:name="exemples"/></text:h><text:p text:style-name="Text_20_body"><text:span text:style-name="Strong_20_Emphasis">Exemple situation 1</text:span></text:p><text:p text:style-name="Text_20_body">Un ballon est posé sur le sol. Le système étudié est le ballon.</text:p><text:p text:style-name="Text_20_body"><draw:frame draw:style-name="media" draw:name="1" text:anchor-type="as-char" draw:z-index="1" svg:width="18.071041666667cm" style:rel-width="100%" svg:height="2.460625cm" style:rel-height="scale"><draw:image xlink:href="Pictures/61f7d81b729ee914e16196dba1097b96.png" xlink:type="simple" xlink:show="embed" xlink:actuate="onLoad"/></draw:frame></text:p><text:p text:style-name="Text_20_body"><draw:frame draw:style-name="media" draw:name="2" text:anchor-type="as-char" draw:z-index="2" svg:width="7.6464583333333cm" style:rel-width="100%" svg:height="5.87375cm" style:rel-height="scale"><draw:image xlink:href="Pictures/1c274071621b7e0c4f5a4e14c9bf4a17.png" xlink:type="simple" xlink:show="embed" xlink:actuate="onLoad"/></draw:frame></text:p><text:p text:style-name="Text_20_body">- </text:p><text:p text:style-name="Text_20_body">point d'application : le centre de gravité du ballon</text:p><text:p text:style-name="Text_20_body">direction : la droite qui porte la flèche : la verticale</text:p><text:p text:style-name="Text_20_body">sens : de haut en bas, le ballon est attiré vers la Terre</text:p><text:p text:style-name="Text_20_body">valeur : A voir en 3ème</text:p><text:p text:style-name="Text_20_body">- </text:p><text:p text:style-name="Text_20_body">point d'application : le point de contact entre le sol et le ballon</text:p><text:p text:style-name="Text_20_body">direction : la droite qui porte la flèche : la verticale</text:p><text:p text:style-name="Text_20_body">sens : de bas en haut</text:p><text:p text:style-name="Text_20_body">valeur : égale à celle de  car le ballon est en équilibre</text:p><text:p text:style-name="Text_20_body">Le pied tape dans la balle. Le système étudié est le ballon.</text:p><text:p text:style-name="Text_20_body"><draw:frame draw:style-name="media" draw:name="3" text:anchor-type="as-char" draw:z-index="3" svg:width="8.0433333333333cm" style:rel-width="100%" svg:height="5.87375cm" style:rel-height="scale"><draw:image xlink:href="Pictures/1864b58a867d4ca1e82edb26cd2ae1dd.png" xlink:type="simple" xlink:show="embed" xlink:actuate="onLoad"/></draw:frame></text:p><text:p text:style-name="Text_20_body">- </text:p><text:p text:style-name="Text_20_body">point d'application : le centre de gravité du ballon</text:p><text:p text:style-name="Text_20_body">direction : la droite qui porte la flèche : la verticale</text:p><text:p text:style-name="Text_20_body">sens : de haut en bas, le ballon est attiré vers la Terre</text:p><text:p text:style-name="Text_20_body">valeur : A voir en 3ème</text:p><text:p text:style-name="Text_20_body">- </text:p><text:p text:style-name="Text_20_body">point d'application : le point de contact entre le sol et le ballon</text:p><text:p text:style-name="Text_20_body">direction : la droite qui porte la flèche : la verticale</text:p><text:p text:style-name="Text_20_body">sens : de bas en haut</text:p><text:p text:style-name="Text_20_body">valeur : plus égale à celle de car le ballon n'est plus en équilibre</text:p><text:p text:style-name="Text_20_body">- </text:p><text:p text:style-name="Text_20_body">point d'application : le point de contact entre le pieds et le ballon</text:p><text:p text:style-name="Text_20_body">direction : la droite qui porte la flèche</text:p><text:p text:style-name="Text_20_body">sens : de gauche à droite</text:p><text:p text:style-name="Text_20_body">valeur : dépend de comment le pieds pousse le ballon</text:p><text:p text:style-name="Text_20_body">Il n'y a pas d'équilibre.</text:p><text:p text:style-name="Text_20_body"><text:span text:style-name="Strong_20_Emphasis">Exemple 2 : une balle est suspendue à un fil</text:span></text:p><text:p text:style-name="Text_20_body">On étudie la balle qui est immobile. Le système étudié est la balle</text:p><text:p text:style-name="Text_20_body"><draw:frame draw:style-name="media" draw:name="4" text:anchor-type="as-char" draw:z-index="4" svg:width="2.4870833333333cm" style:rel-width="100%" svg:height="4.1275cm" style:rel-height="scale"><draw:image xlink:href="Pictures/63b29c7a875a280e7ab17eb33e1f7682.png" xlink:type="simple" xlink:show="embed" xlink:actuate="onLoad"/></draw:frame></text:p><text:p text:style-name="Text_20_body">Diagramme objet interaction :</text:p><text:p text:style-name="Text_20_body"><draw:frame draw:style-name="media" draw:name="5" text:anchor-type="as-char" draw:z-index="5" svg:width="18.071041666667cm" style:rel-width="100%" svg:height="2.460625cm" style:rel-height="scale"><draw:image xlink:href="Pictures/9b7c756b4ee27ed92ae5d8c8f9c0a4c7.png" xlink:type="simple" xlink:show="embed" xlink:actuate="onLoad"/></draw:frame></text:p><text:p text:style-name="Text_20_body">On obtient :</text:p><text:p text:style-name="Text_20_body"><draw:frame draw:style-name="media" draw:name="6" text:anchor-type="as-char" draw:z-index="6" svg:width="3.0427083333333cm" style:rel-width="100%" svg:height="8.9958333333333cm" style:rel-height="scale"><draw:image xlink:href="Pictures/a22624b1224138392f24ae702b1ae5c7.png" xlink:type="simple" xlink:show="embed" xlink:actuate="onLoad"/></draw:frame></text:p><text:p text:style-name="Text_20_body">- </text:p><text:p text:style-name="Text_20_body">point d'application : le centre de gravité de la balle</text:p><text:p text:style-name="Text_20_body">direction : la verticale</text:p><text:p text:style-name="Text_20_body">sens : de haut en bas, la balle est attirée vers la Terre</text:p><text:p text:style-name="Text_20_body">valeur : A voir en 3ème</text:p><text:p text:style-name="Text_20_body">- </text:p><text:p text:style-name="Text_20_body">point d'application : le point de contact entre le fil et la balle</text:p><text:p text:style-name="Text_20_body">direction : la verticale</text:p><text:p text:style-name="Text_20_body">sens : de bas en haut</text:p><text:p text:style-name="Text_20_body">valeur : égale à celle de  car la balle est en équilibre</text:p></table:table-cell></table:table-row></table:table></draw:text-box></draw:frame></text:p>
      <text:p text:style-name="Text_20_body"><text:line-break/>
&lt;/hidden&gt;</text:p>
      <text:h text:style-name="Heading_20_2" text:outline-level="2"><text:bookmark-start text:name="__RefHeading___a_faire_pour_la_prochaine_fois_8"/><text:bookmark-start text:name="a_faire_pour_la_prochaine_fois"/>3. A faire pour la prochaine fois<text:bookmark-end text:name="__RefHeading___a_faire_pour_la_prochaine_fois_8"/><text:bookmark-end text:name="a_faire_pour_la_prochaine_fois"/></text:h>
      <text:p text:style-name="Text_20_body">DS Chp VII interactions et forces</text:p>
      <text:p text:style-name="Text_20_body">&lt;hidden&gt;</text:p>
      <text:h text:style-name="Heading_20_2" text:outline-level="2"><text:bookmark-start text:name="__RefHeading___ex_7_p_118_9"/><text:bookmark-start text:name="ex_7_p_118"/>Ex 7 p 118<text:bookmark-end text:name="__RefHeading___ex_7_p_118_9"/><text:bookmark-end text:name="ex_7_p_118"/></text:h>
      <text:p text:style-name="Text_20_body"><draw:frame draw:style-name="media" draw:name="7" text:anchor-type="as-char" draw:z-index="7" svg:width="16.748125cm" svg:height="12.3825cm"><draw:image xlink:href="Pictures/aaa632fb52fe6c892505844fb35d1b18.png" xlink:type="simple" xlink:show="embed" xlink:actuate="onLoad"/></draw:frame></text:p>
      <text:h text:style-name="Heading_20_2" text:outline-level="2"><text:bookmark-start text:name="__RefHeading___ex_8_p_118_10"/><text:bookmark-start text:name="ex_8_p_118"/>Ex 8 p 118<text:bookmark-end text:name="__RefHeading___ex_8_p_118_10"/><text:bookmark-end text:name="ex_8_p_118"/></text:h>
      <text:p text:style-name="Text_20_body">a. Le segment fléché représente la force exercée par le chien sur la laisse. </text:p>
      <text:p text:style-name="Text_20_body">b. Point d’application : le point de contact entre la laisse et le chien</text:p>
      <text:p text:style-name="Text_20_body">direction : le long de la laisse</text:p>
      <text:p text:style-name="Text_20_body">sens : vers le chien</text:p>
      <text:p text:style-name="Text_20_body">valeur : la flèche fait 1,5cm de longueur. On sait qu'1cm représente 10N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<text:line-break/>1 cm</text:p>
          </table:table-cell>
          <table:table-cell office:value-type="string" table:style-name="tablecell">
            <text:p text:style-name="tablealignleft"> <text:line-break/>10 N</text:p>
          </table:table-cell>
        </table:table-row>
        <table:table-row>
          <table:table-cell office:value-type="string" table:style-name="tablecell">
            <text:p text:style-name="tablealignleft"> <text:line-break/>1,5 cm</text:p>
          </table:table-cell>
          <table:table-cell office:value-type="string" table:style-name="tablecell">
            <text:p text:style-name="tablealignleft"> <text:line-break/>?</text:p>
          </table:table-cell>
        </table:table-row>
      </table:table>
      <text:p text:style-name="Text_20_body">1,5 x 10 / 1 = 15N</text:p>
      <text:p text:style-name="Text_20_body">&lt;/hidde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6::46:51</meta:creation-date>
    <dc:creator>Generated</dc:creator>
    <dc:date>2026-08-24T06::46:51</dc:date>
    <dc:language>en-US</dc:language>
    <meta:editing-cycles>1</meta:editing-cycles>
    <meta:editing-duration>PT0S</meta:editing-duration>
    <dc:title>4eme:semaine_07_03_22_4e</dc:title>
  </office:meta>
</office:document-meta>
</file>