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07_03_22_4a"/><text:bookmark-start text:name="__RefHeading___correction_activite_2_p_110_1"/><text:bookmark-start text:name="correction_activite_2_p_110"/>1. Correction activité 2 p 110<text:bookmark-end text:name="__RefHeading___correction_activite_2_p_110_1"/><text:bookmark-end text:name="correction_activite_2_p_110"/></text:h>
      <text:h text:style-name="Heading_20_2" text:outline-level="2"><text:bookmark-start text:name="__RefHeading___activite_2_p_110_2"/><text:bookmark-start text:name="activite_2_p_110"/>Activité 2 p 110<text:bookmark-end text:name="__RefHeading___activite_2_p_110_2"/><text:bookmark-end text:name="activite_2_p_110"/></text:h>
      <text:p text:style-name="Text_20_body">&lt;hidden&gt;</text:p>
      <text:p text:style-name="Text_20_body"><draw:frame draw:style-name="media" draw:name="0" text:anchor-type="as-char" draw:z-index="0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1" text:anchor-type="as-char" draw:z-index="1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2" text:anchor-type="as-char" draw:z-index="2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4"/><text:bookmark-start text:name="ii._forces"/>II. Forces<text:bookmark-end text:name="__RefHeading___ii._forces_4"/><text:bookmark-end text:name="ii._forces"/></text:h><text:h text:style-name="Heading_20_3" text:outline-level="3"><text:bookmark-start text:name="__RefHeading___qu_est-ce_qu_une_force_5"/><text:bookmark-start text:name="qu_est-ce_qu_une_force"/>1. Qu'est-ce qu'une force ?<text:bookmark-end text:name="__RefHeading___qu_est-ce_qu_une_force_5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6"/><text:bookmark-start text:name="exemples"/>2. Exemples<text:bookmark-end text:name="__RefHeading___exemples_6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3" text:anchor-type="as-char" draw:z-index="3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4" text:anchor-type="as-char" draw:z-index="4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5" text:anchor-type="as-char" draw:z-index="5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6" text:anchor-type="as-char" draw:z-index="6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7" text:anchor-type="as-char" draw:z-index="7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8" text:anchor-type="as-char" draw:z-index="8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3 p 1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3::25:54</meta:creation-date>
    <dc:creator>Generated</dc:creator>
    <dc:date>2026-09-08T23::25:54</dc:date>
    <dc:language>en-US</dc:language>
    <meta:editing-cycles>1</meta:editing-cycles>
    <meta:editing-duration>PT0S</meta:editing-duration>
    <dc:title>4eme:semaine_07_03_22_4a</dc:title>
  </office:meta>
</office:document-meta>
</file>