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730f22c30077a393475802e0a7cb10.png"/>
  <manifest:file-entry manifest:media-type="image/png" manifest:full-path="Pictures/7e95e6e1a6d54afe8bb8391943ed5d20.png"/>
  <manifest:file-entry manifest:media-type="image/png" manifest:full-path="Pictures/7938f6ea28959c8e27a5d0e141331be6.png"/>
  <manifest:file-entry manifest:media-type="image/png" manifest:full-path="Pictures/ec6264b79833480df0a7d1cae3f109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4_10_21"/><text:bookmark-start text:name="__RefHeading___semaine_du_4_10_21_1"/><text:bookmark-start text:name="semaine_du_4_10_21"/>Semaine du 4/10/21<text:bookmark-end text:name="__RefHeading___semaine_du_4_10_21_1"/><text:bookmark-end text:name="semaine_du_4_10_21"/></text:h>
      <text:h text:style-name="Heading_20_2" text:outline-level="2"><text:bookmark-start text:name="__RefHeading___correction_de_l_activite_p_130_2"/><text:bookmark-start text:name="correction_de_l_activite_p_130"/>1. Correction de l'activité p 130<text:bookmark-end text:name="__RefHeading___correction_de_l_activite_p_130_2"/><text:bookmark-end text:name="correction_de_l_activite_p_130"/></text:h>
      <text:p text:style-name="Text_20_body">C'est aussi la correction du TP fait la semaine dernière.</text:p>
      <text:p text:style-name="Text_20_body">CORRECTION</text:p>
      <text:h text:style-name="Heading_20_2" text:outline-level="2"><text:bookmark-start text:name="__RefHeading___lecon_a_ecrire_3"/><text:bookmark-start text:name="lecon_a_ecrire"/>2. Leçon à écrire<text:bookmark-end text:name="__RefHeading___lecon_a_ecrire_3"/><text:bookmark-end text:name="lecon_a_ecrire"/></text:h>
      <text:h text:style-name="Heading_20_3" text:outline-level="3"><text:bookmark-start text:name="__RefHeading___adaptation_4"/><text:bookmark-start text:name="adaptation"/>3. Adaptation<text:bookmark-end text:name="__RefHeading___adaptation_4"/><text:bookmark-end text:name="adaptation"/></text:h>
      <text:h text:style-name="Heading_20_4" text:outline-level="4"><text:bookmark-start text:name="__RefHeading___a._intensite_et_tension_nominales_5"/><text:bookmark-start text:name="a._intensite_et_tension_nominales"/>a. Intensité et tension nominales<text:bookmark-end text:name="__RefHeading___a._intensite_et_tension_nominales_5"/><text:bookmark-end text:name="a._intensite_et_tension_nominales"/></text:h>
      <text:p text:style-name="Text_20_body"><draw:frame draw:style-name="media" draw:name="0" text:anchor-type="as-char" draw:z-index="0" svg:width="12.276666666667cm" svg:height="8.3608333333333cm"><draw:image xlink:href="Pictures/c2730f22c30077a393475802e0a7cb10.png" xlink:type="simple" xlink:show="embed" xlink:actuate="onLoad"/></draw:frame></text:p>
      <text:p text:style-name="Text_20_body">Une lampe adaptée à une pile brille normalement : sa tension nominale est proche de la tension indiquée sur la pile.</text:p>
      <text:p text:style-name="Text_20_body"><draw:frame draw:style-name="media" draw:name="1" text:anchor-type="as-char" draw:z-index="1" svg:width="15.663333333333cm" svg:height="21.166666666667cm"><draw:image xlink:href="Pictures/7e95e6e1a6d54afe8bb8391943ed5d20.png" xlink:type="simple" xlink:show="embed" xlink:actuate="onLoad"/></draw:frame></text:p>
      <text:p text:style-name="Text_20_body">Générateur 6V Lampe (6V 50mA)</text:p>
      <text:h text:style-name="Heading_20_4" text:outline-level="4"><text:bookmark-start text:name="__RefHeading___b._sous-tension_et_surtension_6"/><text:bookmark-start text:name="b._sous-tension_et_surtension"/>b. Sous-tension et surtension<text:bookmark-end text:name="__RefHeading___b._sous-tension_et_surtension_6"/><text:bookmark-end text:name="b._sous-tension_et_surtension"/></text:h>
      <text:p text:style-name="Text_20_body">Si une lampe brille faiblement, c'est qu'elle est en sous-tension : la tension à ses bornes et l'intensité du courant la traversant sont inférieures à ses valeurs nominales.</text:p>
      <text:p text:style-name="Text_20_body"><draw:frame draw:style-name="media" draw:name="2" text:anchor-type="as-char" draw:z-index="2" svg:width="14.869583333333cm" svg:height="21.166666666667cm"><draw:image xlink:href="Pictures/7938f6ea28959c8e27a5d0e141331be6.png" xlink:type="simple" xlink:show="embed" xlink:actuate="onLoad"/></draw:frame></text:p>
      <text:p text:style-name="Text_20_body">Générateur 3V Lampe (6V 50mA)</text:p>
      <text:p text:style-name="Text_20_body">Si une lampe brille fortement, c'est qu'elle est en surtension : la tension à ses bornes et l'intensité du courant la traversant sont supérieures à ses valeurs nominales. La lampe risque de griller !</text:p>
      <text:p text:style-name="Text_20_body"><draw:frame draw:style-name="media" draw:name="3" text:anchor-type="as-char" draw:z-index="3" svg:width="14.44625cm" svg:height="21.166666666667cm"><draw:image xlink:href="Pictures/ec6264b79833480df0a7d1cae3f109a0.png" xlink:type="simple" xlink:show="embed" xlink:actuate="onLoad"/></draw:frame></text:p>
      <text:p text:style-name="Text_20_body">Générateur 12V Lampe (6V 50m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4:03</meta:creation-date>
    <dc:creator>Generated</dc:creator>
    <dc:date>2026-08-09T13::44:03</dc:date>
    <dc:language>en-US</dc:language>
    <meta:editing-cycles>1</meta:editing-cycles>
    <meta:editing-duration>PT0S</meta:editing-duration>
    <dc:title>4eme:semaine_04_10_21</dc:title>
  </office:meta>
</office:document-meta>
</file>