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6:06:20"/><text:bookmark-start text:name="__RefHeading___seance_du_16_06_20_1"/><text:bookmark-start text:name="seance_du_16_06_20"/>Séance du 16/06/20<text:bookmark-end text:name="__RefHeading___seance_du_16_06_20_1"/><text:bookmark-end text:name="seance_du_16_06_20"/></text:h>
      <text:h text:style-name="Heading_20_2" text:outline-level="2"><text:bookmark-start text:name="__RefHeading___correction_du_travail_sur_les_lois_sur_l_intensite_2"/><text:bookmark-start text:name="correction_du_travail_sur_les_lois_sur_l_intensite"/>1. Correction du travail sur les lois sur l'intensité<text:bookmark-end text:name="__RefHeading___correction_du_travail_sur_les_lois_sur_l_intensite_2"/><text:bookmark-end text:name="correction_du_travail_sur_les_lois_sur_l_intensite"/></text:h>
      <text:p text:style-name="Text_20_body">PDF correction</text:p>
      <text:h text:style-name="Heading_20_2" text:outline-level="2"><text:bookmark-start text:name="__RefHeading___exercice_a_faire_pendant_la_seance_3"/><text:bookmark-start text:name="exercice_a_faire_pendant_la_seance"/>2. Exercice à faire pendant la séance<text:bookmark-end text:name="__RefHeading___exercice_a_faire_pendant_la_seance_3"/><text:bookmark-end text:name="exercice_a_faire_pendant_la_seance"/></text:h>
      <text:h text:style-name="Heading_20_3" text:outline-level="3"><text:bookmark-start text:name="__RefHeading___exercice_11_p_153_4"/><text:bookmark-start text:name="exercice_11_p_153"/>Exercice 11 p 153<text:bookmark-end text:name="__RefHeading___exercice_11_p_153_4"/><text:bookmark-end text:name="exercice_11_p_153"/></text:h>
      <text:p text:style-name="Text_20_body">&lt;hidden&gt;</text:p>
      <text:p text:style-name="Text_20_body">a.</text:p>
      <text:p text:style-name="Text_20_body"><draw:frame draw:style-name="media" draw:name="0" text:anchor-type="as-char" draw:z-index="0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&lt;/hidden&gt;</text:p>
      <text:h text:style-name="Heading_20_3" text:outline-level="3"><text:bookmark-start text:name="__RefHeading___ex_14_p_153_5"/><text:bookmark-start text:name="ex_14_p_153"/>Ex 14 p 153<text:bookmark-end text:name="__RefHeading___ex_14_p_153_5"/><text:bookmark-end text:name="ex_14_p_153"/></text:h>
      <text:p text:style-name="Text_20_body">&lt;hidden&gt;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&lt;/hidden&gt;</text:p>
      <text:h text:style-name="Heading_20_2" text:outline-level="2"><text:bookmark-start text:name="__RefHeading___travail_a_commencer_tout_de_suite_et_a_finir_pour_la_semaine_prochaine_6"/><text:bookmark-start text:name="travail_a_commencer_tout_de_suite_et_a_finir_pour_la_semaine_prochaine"/>3. Travail à commencer tout de suite et à finir pour la semaine prochaine<text:bookmark-end text:name="__RefHeading___travail_a_commencer_tout_de_suite_et_a_finir_pour_la_semaine_prochaine_6"/><text:bookmark-end text:name="travail_a_commencer_tout_de_suite_et_a_finir_pour_la_semaine_prochaine"/></text:h>
      <text:p text:style-name="Text_20_body">Répondre sur le cahier et envoyer une photo du travail</text:p>
      <text:h text:style-name="Heading_20_3" text:outline-level="3"><text:bookmark-start text:name="__RefHeading___a._mesure_d_une_resistance_7"/><text:bookmark-start text:name="a._mesure_d_une_resistance"/>a. Mesure d'une résistance<text:bookmark-end text:name="__RefHeading___a._mesure_d_une_resistance_7"/><text:bookmark-end text:name="a._mesure_d_une_resistance"/></text:h>
      <text:p text:style-name="Text_20_body"><text:span text:style-name="Strong_20_Emphasis">Question 1</text:span></text:p>
      <text:p text:style-name="Text_20_body">Avec quel appareil mesure-t-on une résistanc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28:11</meta:creation-date>
    <dc:creator>Generated</dc:creator>
    <dc:date>2026-08-24T09::28:11</dc:date>
    <dc:language>en-US</dc:language>
    <meta:editing-cycles>1</meta:editing-cycles>
    <meta:editing-duration>PT0S</meta:editing-duration>
    <dc:title>4eme:seance_du_16:06:20</dc:title>
  </office:meta>
</office:document-meta>
</file>