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412954cb298d0075835e87a9c66e5.png"/>
  <manifest:file-entry manifest:media-type="image/png" manifest:full-path="Pictures/f12e6253dab446dffaa83800c220c2ac.png"/>
  <manifest:file-entry manifest:media-type="image/png" manifest:full-path="Pictures/cc8cc564cbdcf072b231b20267b357fa.png"/>
  <manifest:file-entry manifest:media-type="image/png" manifest:full-path="Pictures/1cb51aaa001a09456f765d325fd4d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7bis4d"/><text:bookmark-start text:name="__RefHeading___seance_27bis_4d_1"/><text:bookmark-start text:name="seance_27bis_4d"/>Séance 27bis 4D<text:bookmark-end text:name="__RefHeading___seance_27bis_4d_1"/><text:bookmark-end text:name="seance_27bis_4d"/></text:h>
      <text:h text:style-name="Heading_20_2" text:outline-level="2"><text:bookmark-start text:name="__RefHeading___correction_exercice_loi_intensites_2"/><text:bookmark-start text:name="correction_exercice_loi_intensites"/>1. Correction exercice loi intensités<text:bookmark-end text:name="__RefHeading___correction_exercice_loi_intensites_2"/><text:bookmark-end text:name="correction_exercice_loi_intensites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JwZjsZKGct6dr8g</text:p>
      <text:p text:style-name="Text_20_body"><draw:frame draw:style-name="media" draw:name="0" text:anchor-type="as-char" draw:z-index="0" svg:width="24.60625cm" style:rel-width="100%" svg:height="14.710833333333cm" style:rel-height="scale"><draw:image xlink:href="Pictures/554412954cb298d0075835e87a9c66e5.png" xlink:type="simple" xlink:show="embed" xlink:actuate="onLoad"/></draw:frame></text:p>
      <text:p text:style-name="Text_20_body"><draw:frame draw:style-name="media" draw:name="1" text:anchor-type="as-char" draw:z-index="1" svg:width="25.982083333333cm" style:rel-width="100%" svg:height="17.859375cm" style:rel-height="scale"><draw:image xlink:href="Pictures/f12e6253dab446dffaa83800c220c2ac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https://nuage03.apps.education.fr/index.php/s/BLWq4f62SA9jL7B</text:p>
      <text:p text:style-name="Text_20_body"><draw:frame draw:style-name="media" draw:name="2" text:anchor-type="as-char" draw:z-index="2" svg:width="23.891875cm" style:rel-width="100%" svg:height="10.689166666667cm" style:rel-height="scale"><draw:image xlink:href="Pictures/cc8cc564cbdcf072b231b20267b357fa.png" xlink:type="simple" xlink:show="embed" xlink:actuate="onLoad"/></draw:frame></text:p>
      <text:p text:style-name="Text_20_body"><draw:frame draw:style-name="media" draw:name="3" text:anchor-type="as-char" draw:z-index="3" svg:width="21.801666666667cm" style:rel-width="100%" svg:height="18.57375cm" style:rel-height="scale"><draw:image xlink:href="Pictures/1cb51aaa001a09456f765d325fd4d0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1::17:07</meta:creation-date>
    <dc:creator>Generated</dc:creator>
    <dc:date>2026-08-14T11::17:07</dc:date>
    <dc:language>en-US</dc:language>
    <meta:editing-cycles>1</meta:editing-cycles>
    <meta:editing-duration>PT0S</meta:editing-duration>
    <dc:title>4eme:seance_27bis4d</dc:title>
  </office:meta>
</office:document-meta>
</file>