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tp_loi_d_ohm_version_numerique_2"/><text:bookmark-start text:name="tp_loi_d_ohm_version_numerique"/>1. TP loi d'ohm (version numérique)<text:bookmark-end text:name="__RefHeading___tp_loi_d_ohm_version_numerique_2"/><text:bookmark-end text:name="tp_loi_d_ohm_version_numerique"/></text:h>
      <text:p text:style-name="Text_20_body">https://nuage03.apps.education.fr/index.php/s/dDeHbLtxkiB6G9E</text:p>
      <text:h text:style-name="Heading_20_2" text:outline-level="2"><text:bookmark-start text:name="__RefHeading___tp_loi_d_ohm_version_irl_3"/><text:bookmark-start text:name="tp_loi_d_ohm_version_irl"/>2. TP loi d'ohm version IRL<text:bookmark-end text:name="__RefHeading___tp_loi_d_ohm_version_irl_3"/><text:bookmark-end text:name="tp_loi_d_ohm_version_irl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2 p 169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6:03</meta:creation-date>
    <dc:creator>Generated</dc:creator>
    <dc:date>2026-08-24T06::46:03</dc:date>
    <dc:language>en-US</dc:language>
    <meta:editing-cycles>1</meta:editing-cycles>
    <meta:editing-duration>PT0S</meta:editing-duration>
    <dc:title>4eme:seance_27</dc:title>
  </office:meta>
</office:document-meta>
</file>