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02c6c88fb9f7cfc23de33a50776efd.png"/>
  <manifest:file-entry manifest:media-type="image/png" manifest:full-path="Pictures/75ca2a84500ea567a97a08d6f58fd766.png"/>
  <manifest:file-entry manifest:media-type="image/png" manifest:full-path="Pictures/47a4603e136df07674d72c865535cc24.png"/>
  <manifest:file-entry manifest:media-type="image/png" manifest:full-path="Pictures/1345f05dfb99b0dff52c19fc583f2f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6bis"/><text:bookmark-start text:name="__RefHeading___seance_26bis_1"/><text:bookmark-start text:name="seance_26bis"/>Séance 26bis<text:bookmark-end text:name="__RefHeading___seance_26bis_1"/><text:bookmark-end text:name="seance_26bis"/></text:h>
      <text:h text:style-name="Heading_20_2" text:outline-level="2"><text:bookmark-start text:name="__RefHeading___correction_des_exercices_sur_les_lois_de_l_intensite_2"/><text:bookmark-start text:name="correction_des_exercices_sur_les_lois_de_l_intensite"/>1. Correction des exercices sur les lois de l'intensité<text:bookmark-end text:name="__RefHeading___correction_des_exercices_sur_les_lois_de_l_intensite_2"/><text:bookmark-end text:name="correction_des_exercices_sur_les_lois_de_l_intensite"/></text:h>
      <text:p text:style-name="Text_20_body">https://nuage03.apps.education.fr/index.php/s/3mGQ9ySywaimHMi</text:p>
      <text:p text:style-name="Text_20_body"><draw:frame draw:style-name="media" draw:name="0" text:anchor-type="as-char" draw:z-index="0" svg:width="40.3225cm" style:rel-width="100%" svg:height="19.499791666667cm" style:rel-height="scale"><draw:image xlink:href="Pictures/c802c6c88fb9f7cfc23de33a50776efd.png" xlink:type="simple" xlink:show="embed" xlink:actuate="onLoad"/></draw:frame></text:p>
      <text:p text:style-name="Text_20_body"><draw:frame draw:style-name="media" draw:name="1" text:anchor-type="as-char" draw:z-index="1" svg:width="40.878125cm" style:rel-width="100%" svg:height="19.473333333333cm" style:rel-height="scale"><draw:image xlink:href="Pictures/75ca2a84500ea567a97a08d6f58fd766.png" xlink:type="simple" xlink:show="embed" xlink:actuate="onLoad"/></draw:frame></text:p>
      <text:h text:style-name="Heading_20_2" text:outline-level="2"><text:bookmark-start text:name="__RefHeading___lecon_resistance_electrique_3"/><text:bookmark-start text:name="lecon_resistance_electrique"/>2. Leçon résistance électrique<text:bookmark-end text:name="__RefHeading___lecon_resistance_electrique_3"/><text:bookmark-end text:name="lecon_resistance_electrique"/></text:h>
      <text:p text:style-name="Text_20_body">https://nuage03.apps.education.fr/index.php/s/FZtzaaq6g45BxZX</text:p>
      <text:p text:style-name="Text_20_body"><draw:frame draw:style-name="media" draw:name="2" text:anchor-type="as-char" draw:z-index="2" svg:width="23.256875cm" style:rel-width="100%" svg:height="15.451666666667cm" style:rel-height="scale"><draw:image xlink:href="Pictures/47a4603e136df07674d72c865535cc24.png" xlink:type="simple" xlink:show="embed" xlink:actuate="onLoad"/></draw:frame></text:p>
      <text:h text:style-name="Heading_20_2" text:outline-level="2"><text:bookmark-start text:name="__RefHeading___travail_sur_la_proportionnalite_4"/><text:bookmark-start text:name="travail_sur_la_proportionnalite"/>3. Travail sur la proportionnalité<text:bookmark-end text:name="__RefHeading___travail_sur_la_proportionnalite_4"/><text:bookmark-end text:name="travail_sur_la_proportionnalite"/></text:h>
      <text:p text:style-name="Text_20_body">Ex 3 : https://nuage03.apps.education.fr/index.php/s/3mGQ9ySywaimHMi</text:p>
      <text:p text:style-name="Text_20_body"><draw:frame draw:style-name="media" draw:name="3" text:anchor-type="as-char" draw:z-index="3" svg:width="20.6375cm" style:rel-width="100%" svg:height="12.54125cm" style:rel-height="scale"><draw:image xlink:href="Pictures/1345f05dfb99b0dff52c19fc583f2fdd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9:14</meta:creation-date>
    <dc:creator>Generated</dc:creator>
    <dc:date>2026-08-12T00::19:14</dc:date>
    <dc:language>en-US</dc:language>
    <meta:editing-cycles>1</meta:editing-cycles>
    <meta:editing-duration>PT0S</meta:editing-duration>
    <dc:title>4eme:seance_26bis</dc:title>
  </office:meta>
</office:document-meta>
</file>