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7a4603e136df07674d72c865535cc24.png"/>
  <manifest:file-entry manifest:media-type="image/png" manifest:full-path="Pictures/1345f05dfb99b0dff52c19fc583f2fd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26"/><text:bookmark-start text:name="__RefHeading___seance_26_1"/><text:bookmark-start text:name="seance_26"/>Séance 26<text:bookmark-end text:name="__RefHeading___seance_26_1"/><text:bookmark-end text:name="seance_26"/></text:h>
      <text:h text:style-name="Heading_20_2" text:outline-level="2"><text:bookmark-start text:name="__RefHeading___ds_sur_toute_l_electricite_2"/><text:bookmark-start text:name="ds_sur_toute_l_electricite"/>1. DS sur toute l'électricité<text:bookmark-end text:name="__RefHeading___ds_sur_toute_l_electricite_2"/><text:bookmark-end text:name="ds_sur_toute_l_electricite"/></text:h>
      <text:h text:style-name="Heading_20_2" text:outline-level="2"><text:bookmark-start text:name="__RefHeading___lecon_resistance_electrique_3"/><text:bookmark-start text:name="lecon_resistance_electrique"/>2. Leçon résistance électrique<text:bookmark-end text:name="__RefHeading___lecon_resistance_electrique_3"/><text:bookmark-end text:name="lecon_resistance_electrique"/></text:h>
      <text:p text:style-name="Text_20_body">https://nuage03.apps.education.fr/index.php/s/FZtzaaq6g45BxZX</text:p>
      <text:p text:style-name="Text_20_body"><draw:frame draw:style-name="media" draw:name="0" text:anchor-type="as-char" draw:z-index="0" svg:width="23.256875cm" style:rel-width="100%" svg:height="15.451666666667cm" style:rel-height="scale"><draw:image xlink:href="Pictures/47a4603e136df07674d72c865535cc24.png" xlink:type="simple" xlink:show="embed" xlink:actuate="onLoad"/></draw:frame></text:p>
      <text:h text:style-name="Heading_20_2" text:outline-level="2"><text:bookmark-start text:name="__RefHeading___correction_du_travail_sur_la_proportionnalite_4"/><text:bookmark-start text:name="correction_du_travail_sur_la_proportionnalite"/>3. Correction du travail sur la proportionnalité :<text:bookmark-end text:name="__RefHeading___correction_du_travail_sur_la_proportionnalite_4"/><text:bookmark-end text:name="correction_du_travail_sur_la_proportionnalite"/></text:h>
      <text:p text:style-name="Text_20_body"><draw:frame draw:style-name="media" draw:name="1" text:anchor-type="as-char" draw:z-index="1" svg:width="20.6375cm" style:rel-width="100%" svg:height="12.54125cm" style:rel-height="scale"><draw:image xlink:href="Pictures/1345f05dfb99b0dff52c19fc583f2fdd.png" xlink:type="simple" xlink:show="embed" xlink:actuate="onLoad"/></draw:frame>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Apprendre la leç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9::59:57</meta:creation-date>
    <dc:creator>Generated</dc:creator>
    <dc:date>2026-08-10T19::59:57</dc:date>
    <dc:language>en-US</dc:language>
    <meta:editing-cycles>1</meta:editing-cycles>
    <meta:editing-duration>PT0S</meta:editing-duration>
    <dc:title>4eme:seance_26</dc:title>
  </office:meta>
</office:document-meta>
</file>