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66f38f1c39eb0f554c45ee9a0d3d75.png"/>
  <manifest:file-entry manifest:media-type="image/png" manifest:full-path="Pictures/7b8d7e2bf36abe96e81dd3aa28396967.png"/>
  <manifest:file-entry manifest:media-type="image/png" manifest:full-path="Pictures/1f4a3172b1b6208fc8ac02959ccd596e.png"/>
  <manifest:file-entry manifest:media-type="image/png" manifest:full-path="Pictures/99de4723aa0257c308ec11ae2fa9b3f4.png"/>
  <manifest:file-entry manifest:media-type="image/png" manifest:full-path="Pictures/5418dd7dea7d29df2e609231a83ff1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5bis"/><text:bookmark-start text:name="__RefHeading___seance_25bis_3a_3e_1"/><text:bookmark-start text:name="seance_25bis_3a_3e"/>Séance 25bis 3A 3E<text:bookmark-end text:name="__RefHeading___seance_25bis_3a_3e_1"/><text:bookmark-end text:name="seance_25bis_3a_3e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2e66f38f1c39eb0f554c45ee9a0d3d75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7b8d7e2bf36abe96e81dd3aa28396967.png" xlink:type="simple" xlink:show="embed" xlink:actuate="onLoad"/></draw:frame></text:p>
      <text:h text:style-name="Heading_20_2" text:outline-level="2"><text:bookmark-start text:name="__RefHeading___tp_lois_sur_l_intensite_3"/><text:bookmark-start text:name="tp_lois_sur_l_intensite"/>2. TP lois sur l'intensité<text:bookmark-end text:name="__RefHeading___tp_lois_sur_l_intensite_3"/><text:bookmark-end text:name="tp_lois_sur_l_intensite"/></text:h>
      <text:h text:style-name="Heading_20_2" text:outline-level="2"><text:bookmark-start text:name="__RefHeading___fin_lecon_sur_les_lois_de_la_tension_et_l_intensite_4"/><text:bookmark-start text:name="fin_lecon_sur_les_lois_de_la_tension_et_l_intensite"/>3. Fin leçon sur les lois de la tension et l'intensité<text:bookmark-end text:name="__RefHeading___fin_lecon_sur_les_lois_de_la_tension_et_l_intensite_4"/><text:bookmark-end text:name="fin_lecon_sur_les_lois_de_la_tension_et_l_intensite"/></text:h>
      <text:p text:style-name="Text_20_body">https://nuage03.apps.education.fr/index.php/s/FZtzaaq6g45BxZX</text:p>
      <text:p text:style-name="Text_20_body"><draw:frame draw:style-name="media" draw:name="2" text:anchor-type="as-char" draw:z-index="2" svg:width="34.210625cm" style:rel-width="100%" svg:height="17.912291666667cm" style:rel-height="scale"><draw:image xlink:href="Pictures/1f4a3172b1b6208fc8ac02959ccd596e.png" xlink:type="simple" xlink:show="embed" xlink:actuate="onLoad"/></draw:frame></text:p>
      <text:p text:style-name="Text_20_body"><draw:frame draw:style-name="media" draw:name="3" text:anchor-type="as-char" draw:z-index="3" svg:width="30.823958333333cm" style:rel-width="100%" svg:height="17.727083333333cm" style:rel-height="scale"><draw:image xlink:href="Pictures/99de4723aa0257c308ec11ae2fa9b3f4.png" xlink:type="simple" xlink:show="embed" xlink:actuate="onLoad"/></draw:frame></text:p>
      <text:p text:style-name="Text_20_body"><draw:frame draw:style-name="media" draw:name="4" text:anchor-type="as-char" draw:z-index="4" svg:width="32.305625cm" style:rel-width="100%" svg:height="9.8425cm" style:rel-height="scale"><draw:image xlink:href="Pictures/5418dd7dea7d29df2e609231a83ff128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1 et 2 (pas le 3) sur les lois de l'intensité</text:p>
      <text:p text:style-name="Text_20_body">https://nuage03.apps.education.fr/index.php/s/3mGQ9ySywaimHM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11:39</meta:creation-date>
    <dc:creator>Generated</dc:creator>
    <dc:date>2026-08-11T22::11:39</dc:date>
    <dc:language>en-US</dc:language>
    <meta:editing-cycles>1</meta:editing-cycles>
    <meta:editing-duration>PT0S</meta:editing-duration>
    <dc:title>4eme:seance_25bis</dc:title>
  </office:meta>
</office:document-meta>
</file>