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b1d55ea1fcad851a9cb48a41e562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4bis"/><text:bookmark-start text:name="__RefHeading___seance_24bis_1"/><text:bookmark-start text:name="seance_24bis"/>Séance 24bis<text:bookmark-end text:name="__RefHeading___seance_24bis_1"/><text:bookmark-end text:name="seance_24bis"/></text:h>
      <text:h text:style-name="Heading_20_2" text:outline-level="2"><text:bookmark-start text:name="__RefHeading___test_2"/><text:bookmark-start text:name="test"/>1. Test<text:bookmark-end text:name="__RefHeading___test_2"/><text:bookmark-end text:name="test"/></text:h>
      <text:h text:style-name="Heading_20_2" text:outline-level="2"><text:bookmark-start text:name="__RefHeading___correction_exercices_3"/><text:bookmark-start text:name="correction_exercices"/>2. Correction exercices<text:bookmark-end text:name="__RefHeading___correction_exercices_3"/><text:bookmark-end text:name="correction_exercices"/></text:h>
      <text:p text:style-name="Text_20_body">https://nuage03.apps.education.fr/index.php/s/22pYCMY3HCwndpx</text:p>
      <text:p text:style-name="Text_20_body">Correction :</text:p>
      <text:p text:style-name="Text_20_body">1. Voir leçon</text:p>
      <text:p text:style-name="Text_20_body">2. Avec tension du générateur à 3V ou 4V : la lampe ne brille pas assez.</text:p>
      <text:p text:style-name="Text_20_body">3. Avec tension du générateur à 4,5V. Elle éclaire bien et ne chauffe pas.</text:p>
      <text:p text:style-name="Text_20_body">4. Avec tension du générateur à 6V (elle chauffe beaucoup) et 9V (elle finit par griller).</text:p>
      <text:p text:style-name="Text_20_body">5. Avec les valeurs nominales 4,5V et 350 mA. Elles correspondent à ce que le fabricant conseille pour que les lampes brillent normalement.</text:p>
      <text:p text:style-name="Text_20_body">Avec une tension supérieure à 4,5V, elle est en surtension et risque de griller rapidement.</text:p>
      <text:p text:style-name="Text_20_body">Avec une tension inférieure à 4,5V, elle est en sous-tension et ne fonctionne pas ou mal.</text:p>
      <text:p text:style-name="Text_20_body">6. Il faut utiliser un générateur dont la tension est proche de sa tension nominale.</text:p>
      <text:h text:style-name="Heading_20_2" text:outline-level="2"><text:bookmark-start text:name="__RefHeading___tp_lois_sur_la_tension_4"/><text:bookmark-start text:name="tp_lois_sur_la_tension"/>3. TP lois sur la tension<text:bookmark-end text:name="__RefHeading___tp_lois_sur_la_tension_4"/><text:bookmark-end text:name="tp_lois_sur_la_tension"/></text:h>
      <text:h text:style-name="Heading_20_2" text:outline-level="2"><text:bookmark-start text:name="__RefHeading___lecon_loi_sur_la_tension_5"/><text:bookmark-start text:name="lecon_loi_sur_la_tension"/>4. Leçon loi sur la tension<text:bookmark-end text:name="__RefHeading___lecon_loi_sur_la_tension_5"/><text:bookmark-end text:name="lecon_loi_sur_la_tension"/></text:h>
      <text:p text:style-name="Text_20_body">https://nuage03.apps.education.fr/index.php/s/FZtzaaq6g45BxZX</text:p>
      <text:p text:style-name="Text_20_body"><draw:frame draw:style-name="media" draw:name="0" text:anchor-type="as-char" draw:z-index="0" svg:width="13.864166666667cm" svg:height="19.076458333333cm"><draw:image xlink:href="Pictures/9fb1d55ea1fcad851a9cb48a41e562e2.png" xlink:type="simple" xlink:show="embed" xlink:actuate="onLoad"/></draw:frame></text:p>
      <text:h text:style-name="Heading_20_2" text:outline-level="2"><text:bookmark-start text:name="__RefHeading___tp_lois_sur_l_intensite_6"/><text:bookmark-start text:name="tp_lois_sur_l_intensite"/>5. TP Lois sur l'intensité<text:bookmark-end text:name="__RefHeading___tp_lois_sur_l_intensite_6"/><text:bookmark-end text:name="tp_lois_sur_l_intensite"/></text:h>
      <text:h text:style-name="Heading_20_2" text:outline-level="2"><text:bookmark-start text:name="__RefHeading___a_faire_pour_la_semaine_prochaine_7"/><text:bookmark-start text:name="a_faire_pour_la_semaine_prochaine"/>6. A faire pour la semaine prochaine<text:bookmark-end text:name="__RefHeading___a_faire_pour_la_semaine_prochaine_7"/><text:bookmark-end text:name="a_faire_pour_la_semaine_prochaine"/></text:h>
      <text:p text:style-name="Text_20_body">Ex 1 et 2</text:p>
      <text:p text:style-name="Text_20_body">https://nuage03.apps.education.fr/index.php/s/cC45Ncie2PPN7x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02:43</meta:creation-date>
    <dc:creator>Generated</dc:creator>
    <dc:date>2026-08-12T11::02:43</dc:date>
    <dc:language>en-US</dc:language>
    <meta:editing-cycles>1</meta:editing-cycles>
    <meta:editing-duration>PT0S</meta:editing-duration>
    <dc:title>4eme:seance_24bis</dc:title>
  </office:meta>
</office:document-meta>
</file>