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correction_activite_p_130_3"/><text:bookmark-start text:name="correction_activite_p_130"/>2. Correction activité p 130<text:bookmark-end text:name="__RefHeading___correction_activite_p_130_3"/><text:bookmark-end text:name="correction_activite_p_130"/></text:h>
      <text:p text:style-name="Text_20_body">Correction</text:p>
      <text:h text:style-name="Heading_20_2" text:outline-level="2"><text:bookmark-start text:name="__RefHeading___correction_et_fin_du_tp_4"/><text:bookmark-start text:name="correction_et_fin_du_tp"/>3. Correction et fin du TP<text:bookmark-end text:name="__RefHeading___correction_et_fin_du_tp_4"/><text:bookmark-end text:name="correction_et_fin_du_t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36:54</meta:creation-date>
    <dc:creator>Generated</dc:creator>
    <dc:date>2026-08-09T13::36:54</dc:date>
    <dc:language>en-US</dc:language>
    <meta:editing-cycles>1</meta:editing-cycles>
    <meta:editing-duration>PT0S</meta:editing-duration>
    <dc:title>4eme:seance_24</dc:title>
  </office:meta>
</office:document-meta>
</file>