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a3fc57ae4855623127bb078360e4bc.png"/>
  <manifest:file-entry manifest:media-type="image/png" manifest:full-path="Pictures/5a73fd4ab966fc58b6052665a6adfa6f.png"/>
  <manifest:file-entry manifest:media-type="image/png" manifest:full-path="Pictures/f05320b756499ba9bb75c642333b1f8f.png"/>
  <manifest:file-entry manifest:media-type="image/png" manifest:full-path="Pictures/845e61007256506d22275088fdae629b.png"/>
  <manifest:file-entry manifest:media-type="image/png" manifest:full-path="Pictures/4b21d70ed1a43a495ab46724191df086.png"/>
  <manifest:file-entry manifest:media-type="image/png" manifest:full-path="Pictures/a1898e202438a53b28b11ca24c705e49.png"/>
  <manifest:file-entry manifest:media-type="image/png" manifest:full-path="Pictures/04f347a9050d9158f6cbc87a6341544a.png"/>
  <manifest:file-entry manifest:media-type="image/png" manifest:full-path="Pictures/6ffd4c6469ad734467e7d7b303d3c56d.png"/>
  <manifest:file-entry manifest:media-type="image/png" manifest:full-path="Pictures/0d5d0ec7c3fea36e5d3ac4c3725d8a22.png"/>
  <manifest:file-entry manifest:media-type="image/png" manifest:full-path="Pictures/e93dd97140349e9592aa1cc87983aa8d.png"/>
  <manifest:file-entry manifest:media-type="image/png" manifest:full-path="Pictures/186bc04e49a4c004f4e5f14868b04ecc.png"/>
  <manifest:file-entry manifest:media-type="image/png" manifest:full-path="Pictures/326b1e6189ac6045690e3fa3097a4591.png"/>
  <manifest:file-entry manifest:media-type="image/png" manifest:full-path="Pictures/f35f8db6f24dad14f62c42a1a30a2eb1.png"/>
  <manifest:file-entry manifest:media-type="image/png" manifest:full-path="Pictures/dee8ca2b9ea7203b9853c1615d6784b3.png"/>
  <manifest:file-entry manifest:media-type="image/png" manifest:full-path="Pictures/606bf81429e1b0a8a884c65ede13b672.png"/>
  <manifest:file-entry manifest:media-type="image/png" manifest:full-path="Pictures/78d1e35f6f72d435923f301efcf653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7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oi_et_forces_2"/><text:bookmark-start text:name="correction_doi_et_forces"/>1. Correction DOI et forces<text:bookmark-end text:name="__RefHeading___correction_doi_et_forces_2"/><text:bookmark-end text:name="correction_doi_et_forces"/></text:h>
      <text:p text:style-name="Text_20_body">Situation 1</text:p>
      <text:p text:style-name="Text_20_body"><draw:frame draw:style-name="media" draw:name="0" text:anchor-type="as-char" draw:z-index="0" svg:width="18.494375cm" style:rel-width="100%" svg:height="3.175cm" style:rel-height="scale"><draw:image xlink:href="Pictures/72a3fc57ae4855623127bb078360e4bc.png" xlink:type="simple" xlink:show="embed" xlink:actuate="onLoad"/></draw:frame></text:p>
      <text:p text:style-name="Text_20_body"><draw:frame draw:style-name="media" draw:name="1" text:anchor-type="as-char" draw:z-index="1" svg:width="18.494375cm" style:rel-width="100%" svg:height="11.218333333333cm" style:rel-height="scale"><draw:image xlink:href="Pictures/5a73fd4ab966fc58b6052665a6adfa6f.png" xlink:type="simple" xlink:show="embed" xlink:actuate="onLoad"/></draw:frame></text:p>
      <text:p text:style-name="Text_20_body">Situation 1bis</text:p>
      <text:p text:style-name="Text_20_body"><draw:frame draw:style-name="media" draw:name="2" text:anchor-type="as-char" draw:z-index="2" svg:width="18.494375cm" style:rel-width="100%" svg:height="6.7733333333333cm" style:rel-height="scale"><draw:image xlink:href="Pictures/f05320b756499ba9bb75c642333b1f8f.png" xlink:type="simple" xlink:show="embed" xlink:actuate="onLoad"/></draw:frame></text:p>
      <text:p text:style-name="Text_20_body"><draw:frame draw:style-name="media" draw:name="3" text:anchor-type="as-char" draw:z-index="3" svg:width="18.494375cm" style:rel-width="100%" svg:height="9.1016666666667cm" style:rel-height="scale"><draw:image xlink:href="Pictures/845e61007256506d22275088fdae629b.png" xlink:type="simple" xlink:show="embed" xlink:actuate="onLoad"/></draw:frame></text:p>
      <text:p text:style-name="Text_20_body">Situation 2</text:p>
      <text:p text:style-name="Text_20_body"><draw:frame draw:style-name="media" draw:name="4" text:anchor-type="as-char" draw:z-index="4" svg:width="18.494375cm" style:rel-width="100%" svg:height="3.1220833333333cm" style:rel-height="scale"><draw:image xlink:href="Pictures/4b21d70ed1a43a495ab46724191df086.png" xlink:type="simple" xlink:show="embed" xlink:actuate="onLoad"/></draw:frame></text:p>
      <text:p text:style-name="Text_20_body"><draw:frame draw:style-name="media" draw:name="5" text:anchor-type="as-char" draw:z-index="5" svg:width="18.494375cm" style:rel-width="100%" svg:height="8.3079166666667cm" style:rel-height="scale"><draw:image xlink:href="Pictures/a1898e202438a53b28b11ca24c705e49.png" xlink:type="simple" xlink:show="embed" xlink:actuate="onLoad"/></draw:frame></text:p>
      <text:p text:style-name="Text_20_body">Situation 3</text:p>
      <text:p text:style-name="Text_20_body"><draw:frame draw:style-name="media" draw:name="6" text:anchor-type="as-char" draw:z-index="6" svg:width="15.107708333333cm" svg:height="6.2970833333333cm"><draw:image xlink:href="Pictures/04f347a9050d9158f6cbc87a6341544a.png" xlink:type="simple" xlink:show="embed" xlink:actuate="onLoad"/></draw:frame></text:p>
      <text:p text:style-name="Text_20_body"><draw:frame draw:style-name="media" draw:name="7" text:anchor-type="as-char" draw:z-index="7" svg:width="18.494375cm" style:rel-width="100%" svg:height="10.768541666667cm" style:rel-height="scale"><draw:image xlink:href="Pictures/6ffd4c6469ad734467e7d7b303d3c56d.png" xlink:type="simple" xlink:show="embed" xlink:actuate="onLoad"/></draw:frame></text:p>
      <text:p text:style-name="Text_20_body">Situation 4</text:p>
      <text:p text:style-name="Text_20_body"><draw:frame draw:style-name="media" draw:name="8" text:anchor-type="as-char" draw:z-index="8" svg:width="15.160625cm" svg:height="6.1383333333333cm"><draw:image xlink:href="Pictures/0d5d0ec7c3fea36e5d3ac4c3725d8a22.png" xlink:type="simple" xlink:show="embed" xlink:actuate="onLoad"/></draw:frame></text:p>
      <text:p text:style-name="Text_20_body"><draw:frame draw:style-name="media" draw:name="9" text:anchor-type="as-char" draw:z-index="9" svg:width="18.494375cm" style:rel-width="100%" svg:height="11.773958333333cm" style:rel-height="scale"><draw:image xlink:href="Pictures/e93dd97140349e9592aa1cc87983aa8d.png" xlink:type="simple" xlink:show="embed" xlink:actuate="onLoad"/></draw:frame></text:p>
      <text:p text:style-name="Text_20_body">Situation 5</text:p>
      <text:p text:style-name="Text_20_body"><draw:frame draw:style-name="media" draw:name="10" text:anchor-type="as-char" draw:z-index="10" svg:width="14.948958333333cm" svg:height="2.69875cm"><draw:image xlink:href="Pictures/186bc04e49a4c004f4e5f14868b04ecc.png" xlink:type="simple" xlink:show="embed" xlink:actuate="onLoad"/></draw:frame></text:p>
      <text:p text:style-name="Text_20_body"><draw:frame draw:style-name="media" draw:name="11" text:anchor-type="as-char" draw:z-index="11" svg:width="18.494375cm" style:rel-width="100%" svg:height="9.6572916666667cm" style:rel-height="scale"><draw:image xlink:href="Pictures/326b1e6189ac6045690e3fa3097a4591.png" xlink:type="simple" xlink:show="embed" xlink:actuate="onLoad"/></draw:frame></text:p>
      <text:p text:style-name="Text_20_body">Situation 6</text:p>
      <text:p text:style-name="Text_20_body"><draw:frame draw:style-name="media" draw:name="12" text:anchor-type="as-char" draw:z-index="12" svg:width="15.5575cm" svg:height="2.9897916666667cm"><draw:image xlink:href="Pictures/f35f8db6f24dad14f62c42a1a30a2eb1.png" xlink:type="simple" xlink:show="embed" xlink:actuate="onLoad"/></draw:frame></text:p>
      <text:p text:style-name="Text_20_body"><draw:frame draw:style-name="media" draw:name="13" text:anchor-type="as-char" draw:z-index="13" svg:width="18.494375cm" style:rel-width="100%" svg:height="10.662708333333cm" style:rel-height="scale"><draw:image xlink:href="Pictures/dee8ca2b9ea7203b9853c1615d6784b3.png" xlink:type="simple" xlink:show="embed" xlink:actuate="onLoad"/></draw:frame></text:p>
      <text:p text:style-name="Text_20_body">Situation 7</text:p>
      <text:p text:style-name="Text_20_body"><draw:frame draw:style-name="media" draw:name="14" text:anchor-type="as-char" draw:z-index="14" svg:width="18.494375cm" style:rel-width="100%" svg:height="2.9633333333333cm" style:rel-height="scale"><draw:image xlink:href="Pictures/606bf81429e1b0a8a884c65ede13b672.png" xlink:type="simple" xlink:show="embed" xlink:actuate="onLoad"/></draw:frame></text:p>
      <text:p text:style-name="Text_20_body"><draw:frame draw:style-name="media" draw:name="15" text:anchor-type="as-char" draw:z-index="15" svg:width="18.494375cm" style:rel-width="100%" svg:height="10.715625cm" style:rel-height="scale"><draw:image xlink:href="Pictures/78d1e35f6f72d435923f301efcf653c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16</meta:creation-date>
    <dc:creator>Generated</dc:creator>
    <dc:date>2026-08-14T12::47:16</dc:date>
    <dc:language>en-US</dc:language>
    <meta:editing-cycles>1</meta:editing-cycles>
    <meta:editing-duration>PT0S</meta:editing-duration>
    <dc:title>4eme:seance_17</dc:title>
  </office:meta>
</office:document-meta>
</file>