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5bis"/><text:bookmark-start text:name="__RefHeading___seance_15bis_1"/><text:bookmark-start text:name="seance_15bis"/>Séance 15bis<text:bookmark-end text:name="__RefHeading___seance_15bis_1"/><text:bookmark-end text:name="seance_15bis"/></text:h>
      <text:h text:style-name="Heading_20_2" text:outline-level="2"><text:bookmark-start text:name="__RefHeading___correction_du_travail_sur_la_securite_routiere_2"/><text:bookmark-start text:name="correction_du_travail_sur_la_securite_routiere"/>1. Correction du travail sur la sécurité routière<text:bookmark-end text:name="__RefHeading___correction_du_travail_sur_la_securite_routiere_2"/><text:bookmark-end text:name="correction_du_travail_sur_la_securite_routiere"/></text:h>
      <text:p text:style-name="Text_20_body">Voir correction dans la séance 14</text:p>
      <text:h text:style-name="Heading_20_2" text:outline-level="2"><text:bookmark-start text:name="__RefHeading___bis._ds_sur_vitesse_distance_temps_assr_3"/><text:bookmark-start text:name="bis._ds_sur_vitesse_distance_temps_assr"/>1bis. DS sur vitesse distance temps ASSR<text:bookmark-end text:name="__RefHeading___bis._ds_sur_vitesse_distance_temps_assr_3"/><text:bookmark-end text:name="bis._ds_sur_vitesse_distance_temps_assr"/></text:h>
      <text:h text:style-name="Heading_20_2" text:outline-level="2"><text:bookmark-start text:name="__RefHeading___correction_du_travail_sur_action_a_distance_ou_de_contact_4"/><text:bookmark-start text:name="correction_du_travail_sur_action_a_distance_ou_de_contact"/>2. Correction du travail sur action à distance ou de contact<text:bookmark-end text:name="__RefHeading___correction_du_travail_sur_action_a_distance_ou_de_contact_4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5"/><text:bookmark-start text:name="lecon_sur_les_interactions"/>3. Leçon sur les interactions<text:bookmark-end text:name="__RefHeading___lecon_sur_les_interactions_5"/><text:bookmark-end text:name="lecon_sur_les_interactions"/></text:h>
      <text:p text:style-name="Text_20_body">https://nuage03.apps.education.fr/index.php/s/twHfo8r49yyaqm7</text:p>
      <text:p text:style-name="Text_20_body">(la 2ème page est à découper avant de coller : la partie cours en haut et la partie exercice en bas. Ces exercices ne sont pas à faire pour l'instant)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p text:style-name="Text_20_body">Reprendre les situations de 1 à 3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Finir les DOI et les schémas avec les forces pour les situations de 1 à 6.</text:p>
      <text:p text:style-name="Text_20_body">Explication de ce qu'il faut faire en vidéo : https://podeduc.apps.education.fr/video/77879-explications-pour-les-doi-et-force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44:20</meta:creation-date>
    <dc:creator>Generated</dc:creator>
    <dc:date>2026-08-10T21::44:20</dc:date>
    <dc:language>en-US</dc:language>
    <meta:editing-cycles>1</meta:editing-cycles>
    <meta:editing-duration>PT0S</meta:editing-duration>
    <dc:title>4eme:seance_15bis</dc:title>
  </office:meta>
</office:document-meta>
</file>