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8f085fa4c000f3d8e82346dcd1f387.png"/>
  <manifest:file-entry manifest:media-type="image/png" manifest:full-path="Pictures/1b9f52960493944601e5919cd94fcb40.png"/>
  <manifest:file-entry manifest:media-type="image/png" manifest:full-path="Pictures/7e339e9adf5cc1a6fbf0042dcee1e561.png"/>
  <manifest:file-entry manifest:media-type="image/png" manifest:full-path="Pictures/3721476325397db23222241dffa4cceb.png"/>
  <manifest:file-entry manifest:media-type="image/png" manifest:full-path="Pictures/3c03c995c5901b73fb60653973ae0a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de_revision_en_mecanique_2"/><text:bookmark-start text:name="test_de_revision_en_mecanique"/>1. Test de révision en mécanique<text:bookmark-end text:name="__RefHeading___test_de_revision_en_mecanique_2"/><text:bookmark-end text:name="test_de_revision_en_mecanique"/></text:h>
      <text:h text:style-name="Heading_20_2" text:outline-level="2"><text:bookmark-start text:name="__RefHeading___retour_sur_le_tp_de_la_derniere_seance_3"/><text:bookmark-start text:name="retour_sur_le_tp_de_la_derniere_seance"/>2. Retour sur le TP de la dernière séance<text:bookmark-end text:name="__RefHeading___retour_sur_le_tp_de_la_derniere_seance_3"/><text:bookmark-end text:name="retour_sur_le_tp_de_la_derniere_seance"/></text:h>
      <text:p text:style-name="Text_20_body">Chronophotographie, mesure de vitesse avec la caméra</text:p>
      <text:h text:style-name="Heading_20_2" text:outline-level="2"><text:bookmark-start text:name="__RefHeading___lecon_chapitre_vi_reperage_de_mouvement_et_mesure_de_vitesse_4"/><text:bookmark-start text:name="lecon_chapitre_vi_reperage_de_mouvement_et_mesure_de_vitesse"/>3. Leçon Chapitre VI Repérage de mouvement et mesure de vitesse<text:bookmark-end text:name="__RefHeading___lecon_chapitre_vi_reperage_de_mouvement_et_mesure_de_vitesse_4"/><text:bookmark-end text:name="lecon_chapitre_vi_reperage_de_mouvement_et_mesure_de_vitesse"/></text:h>
      <text:p text:style-name="Text_20_body">https://nuage03.apps.education.fr/index.php/s/5nb9ZQ8AekFWmyX</text:p>
      <text:p text:style-name="Text_20_body"><draw:frame draw:style-name="media" draw:name="0" text:anchor-type="as-char" draw:z-index="0" svg:width="24.500416666667cm" style:rel-width="100%" svg:height="18.997083333333cm" style:rel-height="scale"><draw:image xlink:href="Pictures/118f085fa4c000f3d8e82346dcd1f387.png" xlink:type="simple" xlink:show="embed" xlink:actuate="onLoad"/></draw:frame></text:p>
      <text:h text:style-name="Heading_20_2" text:outline-level="2"><text:bookmark-start text:name="__RefHeading___exercices_5"/><text:bookmark-start text:name="exercices"/>4 Exercices<text:bookmark-end text:name="__RefHeading___exercices_5"/><text:bookmark-end text:name="exercices"/></text:h>
      <text:p text:style-name="Text_20_body"><draw:frame draw:style-name="media" draw:name="1" text:anchor-type="as-char" draw:z-index="1" svg:width="24.103541666667cm" style:rel-width="100%" svg:height="12.964583333333cm" style:rel-height="scale"><draw:image xlink:href="Pictures/1b9f52960493944601e5919cd94fcb40.png" xlink:type="simple" xlink:show="embed" xlink:actuate="onLoad"/></draw:frame></text:p>
      <text:p text:style-name="Text_20_body"><draw:frame draw:style-name="media" draw:name="2" text:anchor-type="as-char" draw:z-index="2" svg:width="15.636875cm" svg:height="27.225625cm"><draw:image xlink:href="Pictures/7e339e9adf5cc1a6fbf0042dcee1e561.png" xlink:type="simple" xlink:show="embed" xlink:actuate="onLoad"/></draw:frame></text:p>
      <text:p text:style-name="Text_20_body"><draw:frame draw:style-name="media" draw:name="3" text:anchor-type="as-char" draw:z-index="3" svg:width="16.271875cm" svg:height="27.225625cm"><draw:image xlink:href="Pictures/3721476325397db23222241dffa4cceb.png" xlink:type="simple" xlink:show="embed" xlink:actuate="onLoad"/></draw:frame></text:p>
      <text:p text:style-name="Text_20_body"><draw:frame draw:style-name="media" draw:name="4" text:anchor-type="as-char" draw:z-index="4" svg:width="18.653125cm" style:rel-width="100%" svg:height="10.265833333333cm" style:rel-height="scale"><draw:image xlink:href="Pictures/3c03c995c5901b73fb60653973ae0a58.png" xlink:type="simple" xlink:show="embed" xlink:actuate="onLoad"/></draw:frame>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Test sur les vitesses. Il faut être capable de refaire les 7 calculs et savoir rédiger la répon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16:02</meta:creation-date>
    <dc:creator>Generated</dc:creator>
    <dc:date>2026-08-11T19::16:02</dc:date>
    <dc:language>en-US</dc:language>
    <meta:editing-cycles>1</meta:editing-cycles>
    <meta:editing-duration>PT0S</meta:editing-duration>
    <dc:title>4eme:seance_13</dc:title>
  </office:meta>
</office:document-meta>
</file>