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8f8b1607c90d7c6923f353ca1111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<draw:frame draw:style-name="media" draw:name="0" text:anchor-type="as-char" draw:z-index="0" svg:width="31.141458333333cm" style:rel-width="100%" svg:height="19.023541666667cm" style:rel-height="scale"><draw:image xlink:href="Pictures/8b8f8b1607c90d7c6923f353ca111133.png" xlink:type="simple" xlink:show="embed" xlink:actuate="onLoad"/></draw:frame></text:p>
      <text:h text:style-name="Heading_20_2" text:outline-level="2"><text:bookmark-start text:name="__RefHeading___melange_tonnant_3"/><text:bookmark-start text:name="melange_tonnant"/>2. Mélange tonnant<text:bookmark-end text:name="__RefHeading___melange_tonnant_3"/><text:bookmark-end text:name="melange_tonnant"/></text:h>
      <text:h text:style-name="Heading_20_2" text:outline-level="2"><text:bookmark-start text:name="__RefHeading___tp_masse_volumique_introduction_4"/><text:bookmark-start text:name="tp_masse_volumique_introduction"/>3. TP masse volumique introduction<text:bookmark-end text:name="__RefHeading___tp_masse_volumique_introduction_4"/><text:bookmark-end text:name="tp_masse_volumique_introduction"/></text:h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sur toute la chimie (pas la masse volumiqu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44:39</meta:creation-date>
    <dc:creator>Generated</dc:creator>
    <dc:date>2026-08-12T11::44:39</dc:date>
    <dc:language>en-US</dc:language>
    <meta:editing-cycles>1</meta:editing-cycles>
    <meta:editing-duration>PT0S</meta:editing-duration>
    <dc:title>4eme:seance_10</dc:title>
  </office:meta>
</office:document-meta>
</file>