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84410fbec46f8b0b406ea6bea1b13e.png"/>
  <manifest:file-entry manifest:media-type="image/png" manifest:full-path="Pictures/936722d1cfd93779c53c074c1932df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organisation_et_transformation_de_la_matiere:protoxyde_d_azote"/><text:bookmark-start text:name="__RefHeading___protoxyde_d_azote_1"/><text:bookmark-start text:name="protoxyde_d_azote"/>Protoxyde d'azote<text:bookmark-end text:name="__RefHeading___protoxyde_d_azote_1"/><text:bookmark-end text:name="protoxyde_d_azote"/></text:h>
      <text:p text:style-name="Text_20_body">https://www.sciencesetavenir.fr/sante/un-britannique-de-18-ans-meurt-apres-avoir-inhale-du-gaz-hilarant_29348</text:p>
      <text:p text:style-name="Text_20_body"><draw:frame draw:style-name="media" draw:name="0" text:anchor-type="as-char" draw:z-index="0" svg:width="31.141458333333cm" style:rel-width="100%" svg:height="83.476041666667cm" style:rel-height="scale"><draw:image xlink:href="Pictures/2484410fbec46f8b0b406ea6bea1b13e.png" xlink:type="simple" xlink:show="embed" xlink:actuate="onLoad"/></draw:frame></text:p>
      <text:p text:style-name="Text_20_body">https://www.illicit-trade.com/fr/2019/10/trafic-protoxyde-d-azote/</text:p>
      <text:p text:style-name="Text_20_body"><draw:frame draw:style-name="media" draw:name="1" text:anchor-type="as-char" draw:z-index="1" svg:width="22.886458333333cm" style:rel-width="100%" svg:height="119.141875cm" style:rel-height="scale"><draw:image xlink:href="Pictures/936722d1cfd93779c53c074c1932df8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49:06</meta:creation-date>
    <dc:creator>Generated</dc:creator>
    <dc:date>2026-08-24T03::49:06</dc:date>
    <dc:language>en-US</dc:language>
    <meta:editing-cycles>1</meta:editing-cycles>
    <meta:editing-duration>PT0S</meta:editing-duration>
    <dc:title>4eme:organisation_et_transformation_de_la_matiere:protoxyde_d_azote</dc:title>
  </office:meta>
</office:document-meta>
</file>