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7e4851edc90b7e01cbcde15a818dbd.png"/>
  <manifest:file-entry manifest:media-type="image/png" manifest:full-path="Pictures/eae684f3cc3f893ab3dcd9d0af5a0994.png"/>
  <manifest:file-entry manifest:media-type="image/png" manifest:full-path="Pictures/82d6bbf3ad7b99f7d36f6257fcbcede1.png"/>
  <manifest:file-entry manifest:media-type="image/png" manifest:full-path="Pictures/130b07a662fd84aaf4df57fd98ed6604.png"/>
  <manifest:file-entry manifest:media-type="image/png" manifest:full-path="Pictures/55496d01821dac4bd05d1249461964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:bombe_aerosol"/><text:bookmark-start text:name="__RefHeading___bombe_aerosol_1"/><text:bookmark-start text:name="bombe_aerosol"/>Bombe aérosol<text:bookmark-end text:name="__RefHeading___bombe_aerosol_1"/><text:bookmark-end text:name="bombe_aerosol"/></text:h>
      <text:p text:style-name="Text_20_body">https://www.francetvinfo.fr/faits-divers/eure-cinq-jeunes-brules-au-visage-apres-avoir-voulu-allumer-une-cigarette-avec-un-aerosol_4296869.html</text:p>
      <text:p text:style-name="Text_20_body"><draw:frame draw:style-name="media" draw:name="0" text:anchor-type="as-char" draw:z-index="0" svg:width="25.479375cm" style:rel-width="100%" svg:height="34.104791666667cm" style:rel-height="scale"><draw:image xlink:href="Pictures/5f7e4851edc90b7e01cbcde15a818dbd.png" xlink:type="simple" xlink:show="embed" xlink:actuate="onLoad"/></draw:frame></text:p>
      <text:p text:style-name="Text_20_body">https://www.rtl.fr/actu/justice-faits-divers/ain-4-blessees-dans-l-explosion-d-un-vehicule-liee-a-une-bombe-aerosol-7800925554</text:p>
      <text:p text:style-name="Text_20_body"><draw:frame draw:style-name="media" draw:name="1" text:anchor-type="as-char" draw:z-index="1" svg:width="34.29cm" style:rel-width="100%" svg:height="46.302083333333cm" style:rel-height="scale"><draw:image xlink:href="Pictures/eae684f3cc3f893ab3dcd9d0af5a0994.png" xlink:type="simple" xlink:show="embed" xlink:actuate="onLoad"/></draw:frame></text:p>
      <text:p text:style-name="Text_20_body">https://www.lavoixdunord.fr/400595/article/2018-06-20/deux-adolescents-blesses-apres-l-explosion-d-une-bombe-aerosol</text:p>
      <text:p text:style-name="Text_20_body"><draw:frame draw:style-name="media" draw:name="2" text:anchor-type="as-char" draw:z-index="2" svg:width="21.166666666667cm" style:rel-width="100%" svg:height="28.548541666667cm" style:rel-height="scale"><draw:image xlink:href="Pictures/82d6bbf3ad7b99f7d36f6257fcbcede1.png" xlink:type="simple" xlink:show="embed" xlink:actuate="onLoad"/></draw:frame></text:p>
      <text:p text:style-name="Text_20_body">https://www.lemonde.fr/archives/article/1995/02/25/le-mystere-de-l-explosion-de-la-bombe-aerosol_3841658_1819218.html</text:p>
      <text:p text:style-name="Text_20_body"><draw:frame draw:style-name="media" draw:name="3" text:anchor-type="as-char" draw:z-index="3" svg:width="23.574375cm" style:rel-width="100%" svg:height="38.57625cm" style:rel-height="scale"><draw:image xlink:href="Pictures/130b07a662fd84aaf4df57fd98ed6604.png" xlink:type="simple" xlink:show="embed" xlink:actuate="onLoad"/></draw:frame></text:p>
      <text:p text:style-name="Text_20_body"><draw:frame draw:style-name="media" draw:name="4" text:anchor-type="as-char" draw:z-index="4" svg:width="9.3397916666667cm" style:rel-width="100%" svg:height="15.610416666667cm" style:rel-height="scale"><draw:image xlink:href="Pictures/55496d01821dac4bd05d12494619644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08:12</meta:creation-date>
    <dc:creator>Generated</dc:creator>
    <dc:date>2026-09-16T03::08:12</dc:date>
    <dc:language>en-US</dc:language>
    <meta:editing-cycles>1</meta:editing-cycles>
    <meta:editing-duration>PT0S</meta:editing-duration>
    <dc:title>4eme:organisation_et_transformation_de_la_matiere:bombe_aerosol</dc:title>
  </office:meta>
</office:document-meta>
</file>