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mouvement_et_interactions:interactions_et_forces:activite"/><text:bookmark-start text:name="__RefHeading___activites_1"/><text:bookmark-start text:name="activites"/>Activités<text:bookmark-end text:name="__RefHeading___activites_1"/><text:bookmark-end text:name="activites"/></text:h>
      <text:h text:style-name="Heading_20_2" text:outline-level="2"><text:bookmark-start text:name="__RefHeading___activite_1_p_108_109_2"/><text:bookmark-start text:name="activite_1_p_108_109"/>Activité 1 p 108 109<text:bookmark-end text:name="__RefHeading___activite_1_p_108_109_2"/><text:bookmark-end text:name="activite_1_p_108_109"/></text:h>
      <text:p text:style-name="Text_20_body">&lt;hidden&gt;</text:p>
      <text:p text:style-name="Text_20_body"><draw:frame draw:style-name="media" draw:name="0" text:anchor-type="as-char" draw:z-index="0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1" text:anchor-type="as-char" draw:z-index="1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2" text:anchor-type="as-char" draw:z-index="2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3" text:anchor-type="as-char" draw:z-index="3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4" text:anchor-type="as-char" draw:z-index="4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5" text:anchor-type="as-char" draw:z-index="5" svg:width="21.563541666667cm" style:rel-width="100%" svg:height="7.699375cm" style:rel-height="scale"><draw:image xlink:href="Pictures/80d8d04920a99e36438adc4d14bd1af9.png" xlink:type="simple" xlink:show="embed" xlink:actuate="onLoad"/></draw:frame></text:p>
      <text:p text:style-name="Text_20_body">6. Voir vidéo</text:p>
      <text:p text:style-name="Text_20_body">&lt;/hidden&gt;</text:p>
      <text:h text:style-name="Heading_20_2" text:outline-level="2"><text:bookmark-start text:name="__RefHeading___activite_2_p_110_3"/><text:bookmark-start text:name="activite_2_p_110"/>Activité 2 p 110<text:bookmark-end text:name="__RefHeading___activite_2_p_110_3"/><text:bookmark-end text:name="activite_2_p_110"/></text:h>
      <text:h text:style-name="Heading_20_2" text:outline-level="2"><text:bookmark-start text:name="__RefHeading___activite_3_p_111_4"/><text:bookmark-start text:name="activite_3_p_111"/>Activité 3 p 111<text:bookmark-end text:name="__RefHeading___activite_3_p_111_4"/><text:bookmark-end text:name="activite_3_p_111"/></text:h>
      <text:h text:style-name="Heading_20_2" text:outline-level="2"><text:bookmark-start text:name="__RefHeading___activite_4_p_112_5"/><text:bookmark-start text:name="activite_4_p_112"/>Activité 4 p 112<text:bookmark-end text:name="__RefHeading___activite_4_p_112_5"/><text:bookmark-end text:name="activite_4_p_1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3::33:56</meta:creation-date>
    <dc:creator>Generated</dc:creator>
    <dc:date>2026-09-16T13::33:56</dc:date>
    <dc:language>en-US</dc:language>
    <meta:editing-cycles>1</meta:editing-cycles>
    <meta:editing-duration>PT0S</meta:editing-duration>
    <dc:title>4eme:mouvement_et_interactions:interactions_et_forces:activite</dc:title>
  </office:meta>
</office:document-meta>
</file>