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de3d7b4f334677c9ddb5bdec44cbd3.png"/>
  <manifest:file-entry manifest:media-type="image/png" manifest:full-path="Pictures/1d31839aa06a3db746dd71f6b9ef7435.png"/>
  <manifest:file-entry manifest:media-type="image/gif" manifest:full-path="Pictures/5952b5e45a179bb1a128664df65558c4.gif"/>
  <manifest:file-entry manifest:media-type="image/png" manifest:full-path="Pictures/91ca7c8bbaf81ac6080fb6d60d14ef06.png"/>
  <manifest:file-entry manifest:media-type="image/png" manifest:full-path="Pictures/f18fa70d8d9b79ccc55b9cb7c8f2e76c.png"/>
  <manifest:file-entry manifest:media-type="image/png" manifest:full-path="Pictures/e5e99d00feae937c229f480ef14388a9.png"/>
  <manifest:file-entry manifest:media-type="image/png" manifest:full-path="Pictures/26b5606692e5987b89b165c63ea88285.png"/>
  <manifest:file-entry manifest:media-type="image/png" manifest:full-path="Pictures/a1d146b1033a9355fe43a87fdfe4ca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caracteriser_un_mouvement:activite_trajectoire"/><text:bookmark-start text:name="__RefHeading___activite_trajectoire_et_referentiels_1"/><text:bookmark-start text:name="activite_trajectoire_et_referentiels"/>Activité trajectoire et référentiels<text:bookmark-end text:name="__RefHeading___activite_trajectoire_et_referentiels_1"/><text:bookmark-end text:name="activite_trajectoire_et_referentiels"/></text:h>
      <text:p text:style-name="Text_20_body">Ouvrir la vidéo velo.avi à l'aide du logiciel AVISTEP.</text:p>
      <text:p text:style-name="Text_20_body"><draw:frame draw:style-name="media" draw:name="0" text:anchor-type="as-char" draw:z-index="0" svg:width="23.468541666667cm" style:rel-width="100%" svg:height="18.997083333333cm" style:rel-height="scale"><draw:image xlink:href="Pictures/efde3d7b4f334677c9ddb5bdec44cbd3.png" xlink:type="simple" xlink:show="embed" xlink:actuate="onLoad"/></draw:frame></text:p>
      <text:p text:style-name="Text_20_body">Indiquer au logiciel l'échelle (bouton <draw:frame draw:style-name="media" draw:name="1" text:anchor-type="as-char" draw:z-index="1" svg:width="0.97895833333333cm" svg:height="0.97895833333333cm"><draw:image xlink:href="Pictures/1d31839aa06a3db746dd71f6b9ef7435.png" xlink:type="simple" xlink:show="embed" xlink:actuate="onLoad"/></draw:frame>) :</text:p>
      <text:p text:style-name="Text_20_body"><draw:frame draw:style-name="media" draw:name="2" text:anchor-type="as-char" draw:z-index="2" svg:width="10.900833333333cm" svg:height="16.271875cm"><draw:image xlink:href="Pictures/5952b5e45a179bb1a128664df65558c4.gif" xlink:type="simple" xlink:show="embed" xlink:actuate="onLoad"/></draw:frame></text:p>
      <text:p text:style-name="Text_20_body">Puis indiquer les axes (bouton <draw:frame draw:style-name="media" draw:name="3" text:anchor-type="as-char" draw:z-index="3" svg:width="1.0054166666667cm" svg:height="0.97895833333333cm"><draw:image xlink:href="Pictures/91ca7c8bbaf81ac6080fb6d60d14ef06.png" xlink:type="simple" xlink:show="embed" xlink:actuate="onLoad"/></draw:frame>) :</text:p>
      <text:p text:style-name="Text_20_body"><draw:frame draw:style-name="media" draw:name="4" text:anchor-type="as-char" draw:z-index="4" svg:width="23.415625cm" style:rel-width="100%" svg:height="15.980833333333cm" style:rel-height="scale"><draw:image xlink:href="Pictures/f18fa70d8d9b79ccc55b9cb7c8f2e76c.png" xlink:type="simple" xlink:show="embed" xlink:actuate="onLoad"/></draw:frame></text:p>
      <text:p text:style-name="Text_20_body">Indiquer que l'on veut étudier la trajectoire de 3 points de la vidéo :</text:p>
      <text:p text:style-name="Text_20_body"><draw:frame draw:style-name="media" draw:name="5" text:anchor-type="as-char" draw:z-index="5" svg:width="7.62cm" style:rel-width="100%" svg:height="4.2333333333333cm" style:rel-height="scale"><draw:image xlink:href="Pictures/e5e99d00feae937c229f480ef14388a9.png" xlink:type="simple" xlink:show="embed" xlink:actuate="onLoad"/></draw:frame></text:p>
      <text:p text:style-name="Text_20_body">Avancer image par image jusqu'à ce qu'on voit le vélo en entier.</text:p>
      <text:p text:style-name="Text_20_body"><draw:frame draw:style-name="media" draw:name="6" text:anchor-type="as-char" draw:z-index="6" svg:width="23.468541666667cm" style:rel-width="100%" svg:height="19.05cm" style:rel-height="scale"><draw:image xlink:href="Pictures/26b5606692e5987b89b165c63ea88285.png" xlink:type="simple" xlink:show="embed" xlink:actuate="onLoad"/></draw:frame></text:p>
      <text:p text:style-name="Text_20_body">Puis commencer à relever les points après avoir appuyé sur le bouton <draw:frame draw:style-name="media" draw:name="7" text:anchor-type="as-char" draw:z-index="7" svg:width="0.9525cm" svg:height="0.873125cm"><draw:image xlink:href="Pictures/a1d146b1033a9355fe43a87fdfe4cad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11:24</meta:creation-date>
    <dc:creator>Generated</dc:creator>
    <dc:date>2026-09-16T03::11:24</dc:date>
    <dc:language>en-US</dc:language>
    <meta:editing-cycles>1</meta:editing-cycles>
    <meta:editing-duration>PT0S</meta:editing-duration>
    <dc:title>4eme:mouvement_et_interactions:caracteriser_un_mouvement:activite_trajectoire</dc:title>
  </office:meta>
</office:document-meta>
</file>