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aeab94ef835ab9dc0ea051d7a692994.png"/>
  <manifest:file-entry manifest:media-type="image/png" manifest:full-path="Pictures/0a53cc65d8b4fa77801d70351e51e4c6.png"/>
  <manifest:file-entry manifest:media-type="image/png" manifest:full-path="Pictures/5f4bec33d350dfc2f22d89c54031cff6.png"/>
  <manifest:file-entry manifest:media-type="image/png" manifest:full-path="Pictures/329c8ee60e21f53e5e5cde3cbe16b926.png"/>
  <manifest:file-entry manifest:media-type="image/png" manifest:full-path="Pictures/66beae8b56971ded46de003da9cd67d4.png"/>
  <manifest:file-entry manifest:media-type="image/png" manifest:full-path="Pictures/d53d3932142e8779355c495e8a6cff9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4eme:l_energie_et_ses_conversions:intensite_electrique:lecon"/><text:bookmark-start text:name="__RefHeading___chapitre_iiune_autre_grandeur_electriquel_intensite_1"/><text:bookmark-start text:name="chapitre_iiune_autre_grandeur_electriquel_intensite"/>Chapitre II : Une autre grandeur électrique : l'intensité.<text:bookmark-end text:name="__RefHeading___chapitre_iiune_autre_grandeur_electriquel_intensite_1"/><text:bookmark-end text:name="chapitre_iiune_autre_grandeur_electriquel_intensite"/></text:h>
      <text:p text:style-name="Text_20_body">ATTENTION : ON NE FAIT PAS DE MESURES SUR UNE PRISE ELECTRIQUE OU SUR UN APPAREIL FONCTIONNANT SUR UNE TENSION SUPERIEURE à 12V !</text:p>
      <text:h text:style-name="Heading_20_2" text:outline-level="2"><text:bookmark-start text:name="__RefHeading___l_intensite_electrique_2"/><text:bookmark-start text:name="l_intensite_electrique"/>1. L'intensité électrique<text:bookmark-end text:name="__RefHeading___l_intensite_electrique_2"/><text:bookmark-end text:name="l_intensite_electrique"/></text:h>
      <table:table table:style-name="Table">
        <table:table-column/>
        <table:table-column/>
        <table:table-column/>
        <table:table-column/>
        <table:table-column/>
        <table:table-row>
          <table:table-cell office:value-type="string" table:style-name="tablecell">
            <text:p text:style-name="tablealignright">  <text:line-break/>grandeur physique <text:line-break/></text:p>
          </table:table-cell>
          <table:table-cell office:value-type="string" table:style-name="tablecell">
            <text:p text:style-name="tablealignright">  <text:line-break/>symbole de la grandeur physique <text:line-break/></text:p>
          </table:table-cell>
          <table:table-cell office:value-type="string" table:style-name="tablecell">
            <text:p text:style-name="tablealignright">  <text:line-break/>unité <text:line-break/></text:p>
          </table:table-cell>
          <table:table-cell office:value-type="string" table:style-name="tablecell">
            <text:p text:style-name="tablealignright">  <text:line-break/>symbole de l'unité <text:line-break/></text:p>
          </table:table-cell>
          <table:table-cell office:value-type="string" table:style-name="tablecell">
            <text:p text:style-name="tablealignright">  <text:line-break/>appareil de mesure <text:line-break/></text:p>
          </table:table-cell>
        </table:table-row>
        <table:table-row>
          <table:table-cell office:value-type="string" table:style-name="tablecell">
            <text:p text:style-name="tablealignright">  <text:line-break/><text:span text:style-name="Emphasis">masse</text:span> <text:line-break/> </text:p>
          </table:table-cell>
          <table:table-cell office:value-type="string" table:style-name="tablecell">
            <text:p text:style-name="tablealignright">  <text:line-break/><text:span text:style-name="Emphasis">m</text:span> <text:line-break/> </text:p>
          </table:table-cell>
          <table:table-cell office:value-type="string" table:style-name="tablecell">
            <text:p text:style-name="tablealignright">  <text:line-break/><text:span text:style-name="Emphasis">kilogramme</text:span> <text:line-break/> </text:p>
          </table:table-cell>
          <table:table-cell office:value-type="string" table:style-name="tablecell">
            <text:p text:style-name="tablealignright">  <text:line-break/><text:span text:style-name="Emphasis">kg</text:span> <text:line-break/> </text:p>
          </table:table-cell>
          <table:table-cell office:value-type="string" table:style-name="tablecell">
            <text:p text:style-name="tablealignright">  <text:line-break/><text:span text:style-name="Emphasis">balance</text:span> <text:line-break/> </text:p>
          </table:table-cell>
        </table:table-row>
        <table:table-row>
          <table:table-cell office:value-type="string" table:style-name="tablecell">
            <text:p text:style-name="tablealignright">  <text:line-break/>intensité <text:line-break/></text:p>
          </table:table-cell>
          <table:table-cell office:value-type="string" table:style-name="tablecell">
            <text:p text:style-name="tablealignright">  <text:line-break/>I <text:line-break/></text:p>
          </table:table-cell>
          <table:table-cell office:value-type="string" table:style-name="tablecell">
            <text:p text:style-name="tablealignright">  <text:line-break/>ampère <text:line-break/></text:p>
          </table:table-cell>
          <table:table-cell office:value-type="string" table:style-name="tablecell">
            <text:p text:style-name="tablealignright">  <text:line-break/>A <text:line-break/></text:p>
          </table:table-cell>
          <table:table-cell office:value-type="string" table:style-name="tablecell">
            <text:p text:style-name="tablealignright">  <text:line-break/>ampèremètre <text:line-break/></text:p>
          </table:table-cell>
        </table:table-row>
      </table:table>
      <text:p text:style-name="Text_20_body">L'intensité notée I se mesure en ampère (symbole de l'unité A).</text:p>
      <table:table table:style-name="Table">
        <table:table-column/>
        <table:table-column/>
        <table:table-column/>
        <table:table-column/>
        <table:table-column/>
        <table:table-column/>
        <table:table-column/>
        <table:table-row>
          <table:table-cell office:value-type="string" table:style-name="tablecell">
            <text:p text:style-name="tablealignleft"><text:span text:style-name="Strong_20_Emphasis">ampère</text:span> </text:p>
          </table:table-cell>
          <table:table-cell office:value-type="string" table:style-name="tablecell">
            <text:p text:style-name="tablealignleft"><text:span text:style-name="Emphasis">deciampère</text:span> </text:p>
          </table:table-cell>
          <table:table-cell office:value-type="string" table:style-name="tablecell">
            <text:p text:style-name="tablealignleft"><text:span text:style-name="Emphasis">centiampère</text:span> </text:p>
          </table:table-cell>
          <table:table-cell office:value-type="string" table:style-name="tablecell">
            <text:p text:style-name="tablealignleft"><text:span text:style-name="Strong_20_Emphasis">milliampère</text:span> </text:p>
          </table:table-cell>
          <table:table-cell office:value-type="string" table:style-name="tablecell"/>
          <table:table-cell office:value-type="string" table:style-name="tablecell"/>
          <table:table-cell office:value-type="string" table:style-name="tablecell">
            <text:p text:style-name="tablealignleft"><text:span text:style-name="Strong_20_Emphasis">microampère</text:span> </text:p>
          </table:table-cell>
        </table:table-row>
        <table:table-row>
          <table:table-cell office:value-type="string" table:style-name="tablecell">
            <text:p text:style-name="tablealignleft"><text:span text:style-name="Strong_20_Emphasis">A</text:span> </text:p>
          </table:table-cell>
          <table:table-cell office:value-type="string" table:style-name="tablecell">
            <text:p text:style-name="tablealignleft"><text:span text:style-name="Emphasis">dA</text:span> </text:p>
          </table:table-cell>
          <table:table-cell office:value-type="string" table:style-name="tablecell">
            <text:p text:style-name="tablealignleft"><text:span text:style-name="Emphasis">cA</text:span> </text:p>
          </table:table-cell>
          <table:table-cell office:value-type="string" table:style-name="tablecell">
            <text:p text:style-name="tablealignleft"><text:span text:style-name="Strong_20_Emphasis">mA</text:span> </text:p>
          </table:table-cell>
          <table:table-cell office:value-type="string" table:style-name="tablecell"/>
          <table:table-cell office:value-type="string" table:style-name="tablecell"/>
          <table:table-cell office:value-type="string" table:style-name="tablecell">
            <text:p text:style-name="tablealignleft"><text:span text:style-name="Strong_20_Emphasis">µA</text:span>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L'appareil qui permet de mesurer l'intensité d'un courant électrique est l'ampèremètre.</text:p>
      <text:p text:style-name="Text_20_body">Le symbole est : <draw:frame draw:style-name="media" draw:name="0" text:anchor-type="as-char" draw:z-index="0" svg:width="5.6620833333333cm" style:rel-width="100%" svg:height="3.095625cm" style:rel-height="scale"><draw:image xlink:href="Pictures/2aeab94ef835ab9dc0ea051d7a692994.png" xlink:type="simple" xlink:show="embed" xlink:actuate="onLoad"/></draw:frame></text:p>
      <text:h text:style-name="Heading_20_2" text:outline-level="2"><text:bookmark-start text:name="__RefHeading___la_mesure_de_l_intensite_3"/><text:bookmark-start text:name="la_mesure_de_l_intensite"/>2. La mesure de l'intensité<text:bookmark-end text:name="__RefHeading___la_mesure_de_l_intensite_3"/><text:bookmark-end text:name="la_mesure_de_l_intensite"/></text:h>
      <text:p text:style-name="Text_20_body">Le courant qui est mesuré doit traverser l'<text:span text:style-name="Strong_20_Emphasis">ampèremètre</text:span>.</text:p>
      <text:p text:style-name="Text_20_body">Pour mesurer l'intensité du courant électrique dans un dipôle, on branche l'ampèremètre en série avec ce dipôle.</text:p>
      <text:p text:style-name="Text_20_body">Pour qu'une valeur positive soit affichée, il faut que <text:span text:style-name="Strong_20_Emphasis">le courant rentre par la borne A et sorte par la borne COM</text:span> (la borne commune à toutes les fonctions de l'appareil).</text:p>
      <text:p text:style-name="Text_20_body"><draw:frame draw:style-name="media" draw:name="1" text:anchor-type="as-char" draw:z-index="1" svg:width="19.076458333333cm" style:rel-width="100%" svg:height="9.6572916666667cm" style:rel-height="scale"><draw:image xlink:href="Pictures/0a53cc65d8b4fa77801d70351e51e4c6.png" xlink:type="simple" xlink:show="embed" xlink:actuate="onLoad"/></draw:frame></text:p>
      <text:p text:style-name="Text_20_body">ATTENTION : S'IL EST BRANCHE EN DERIVATION, IL Y A UN FORT RISQUE QUE LE FUSIBLE QUI LE PROTEGE FONDE.</text:p>
      <text:p text:style-name="Text_20_body"><draw:frame draw:style-name="media" draw:name="2" text:anchor-type="as-char" draw:z-index="2" svg:width="5.1858333333333cm" style:rel-width="100%" svg:height="10.00125cm" style:rel-height="scale"><draw:image xlink:href="Pictures/5f4bec33d350dfc2f22d89c54031cff6.png" xlink:type="simple" xlink:show="embed" xlink:actuate="onLoad"/></draw:frame></text:p>
      <text:p text:style-name="Text_20_body">On positionne le calibre sur 2A dans la zone DCA (On ne mesurera pas de courant d'intensité supérieure à 2A). On diminue le calibre si possible.</text:p>
      <text:p text:style-name="Text_20_body"><draw:frame draw:style-name="media" draw:name="3" text:anchor-type="as-char" draw:z-index="3" svg:width="7.540625cm" style:rel-width="100%" svg:height="7.6729166666667cm" style:rel-height="scale"><draw:image xlink:href="Pictures/329c8ee60e21f53e5e5cde3cbe16b926.png" xlink:type="simple" xlink:show="embed" xlink:actuate="onLoad"/></draw:frame></text:p>
      <text:h text:style-name="Heading_20_2" text:outline-level="2"><text:bookmark-start text:name="__RefHeading___lois_sur_l_intensite_4"/><text:bookmark-start text:name="lois_sur_l_intensite"/>3. Lois sur l'intensité<text:bookmark-end text:name="__RefHeading___lois_sur_l_intensite_4"/><text:bookmark-end text:name="lois_sur_l_intensite"/></text:h>
      <text:p text:style-name="Text_20_body">Parfois, on compare le courant électrique avec le courant d'une rivière. La borne + du générateur représente le point haut de la rivière. Vérifions que le courant électrique est analogue à un cours d'eau.</text:p>
      <text:h text:style-name="Heading_20_3" text:outline-level="3"><text:bookmark-start text:name="__RefHeading___intensite_dans_un_circuit_en_serie_5"/><text:bookmark-start text:name="intensite_dans_un_circuit_en_serie"/>3.1. Intensité dans un circuit en série<text:bookmark-end text:name="__RefHeading___intensite_dans_un_circuit_en_serie_5"/><text:bookmark-end text:name="intensite_dans_un_circuit_en_serie"/></text:h>
      <text:p text:style-name="Text_20_body"><draw:frame draw:style-name="media" draw:name="4" text:anchor-type="as-char" draw:z-index="4" svg:width="8.9958333333333cm" style:rel-width="100%" svg:height="5.476875cm" style:rel-height="scale"><draw:image xlink:href="Pictures/66beae8b56971ded46de003da9cd67d4.png" xlink:type="simple" xlink:show="embed" xlink:actuate="onLoad"/></draw:frame></text:p>
      <text:p text:style-name="Text_20_body">Dans un circuit en série, l'intensité du courant est la même dans tous les dipôles. Cette intensité est aussi celle du courant qui sort et qui rentre dans le générateur. C'est la loi d'<text:span text:style-name="Strong_20_Emphasis">unicité de l'intensité</text:span>.</text:p>
      <text:h text:style-name="Heading_20_3" text:outline-level="3"><text:bookmark-start text:name="__RefHeading___intensite_dans_un_circuit_comportant_des_derivations_6"/><text:bookmark-start text:name="intensite_dans_un_circuit_comportant_des_derivations"/>3.2. Intensité dans un circuit comportant des dérivations<text:bookmark-end text:name="__RefHeading___intensite_dans_un_circuit_comportant_des_derivations_6"/><text:bookmark-end text:name="intensite_dans_un_circuit_comportant_des_derivations"/></text:h>
      <text:p text:style-name="Text_20_body">Ce circuit comporte 3 branches :</text:p>
      <text:p text:style-name="Text_20_body">- &lt;font inherit/inherit;;inherit;;inherit&gt;A-Pile-B&lt;/font&gt; : <text:span text:style-name="Strong_20_Emphasis">branche principale</text:span> (contient le générateur)</text:p>
      <text:p text:style-name="Text_20_body">- &lt;font inherit/inherit;;inherit;;inherit&gt;A-L1-B&lt;/font&gt; et &lt;font inherit/inherit;;inherit;;inherit&gt;A-L2-B&lt;/font&gt; : <text:span text:style-name="Strong_20_Emphasis">branches dérivées</text:span></text:p>
      <text:p text:style-name="Text_20_body">A et B sont des <text:span text:style-name="Strong_20_Emphasis">nœuds</text:span>.</text:p>
      <text:p text:style-name="Text_20_body">Les lampes sont montées en <text:span text:style-name="Strong_20_Emphasis">dérivation</text:span>.</text:p>
      <text:p text:style-name="Text_20_body">L'intensité du courant dans la branche principale est égale à la somme des intensités des courants dans les branches dérivées : c'est la <text:span text:style-name="Strong_20_Emphasis">loi d'additivité de l'intensité</text:span></text:p>
      <text:p text:style-name="Text_20_body">Ce circuit comporte 3 branches :</text:p>
      <text:p text:style-name="Text_20_body">- &lt;font inherit/inherit;;inherit;;inherit&gt;A-Pile-B&lt;/font&gt; : <text:span text:style-name="Strong_20_Emphasis">branche principale</text:span> (contient le générateur)</text:p>
      <text:p text:style-name="Text_20_body">- &lt;font inherit/inherit;;inherit;;inherit&gt;A-L1-B&lt;/font&gt; et &lt;font inherit/inherit;;inherit;;inherit&gt;A-L2-B&lt;/font&gt; : <text:span text:style-name="Strong_20_Emphasis">branches dérivées</text:span></text:p>
      <text:p text:style-name="Text_20_body">A et B sont des <text:span text:style-name="Strong_20_Emphasis">nœuds</text:span>.</text:p>
      <text:p text:style-name="Text_20_body">Les lampes sont montées en <text:span text:style-name="Strong_20_Emphasis">dérivation</text:span>.</text:p>
      <text:p text:style-name="Text_20_body">L'intensité du courant dans la branche principale est égale à la somme des intensités des courants dans les branches dérivées : c'est la <text:span text:style-name="Strong_20_Emphasis">loi d'additivité de l'intensité</text:span></text:p>
      <text:p text:style-name="Text_20_body"><draw:frame draw:style-name="media" draw:name="5" text:anchor-type="as-char" draw:z-index="5" svg:width="8.3608333333333cm" style:rel-width="100%" svg:height="5.8208333333333cm" style:rel-height="scale"><draw:image xlink:href="Pictures/d53d3932142e8779355c495e8a6cff9a.png" xlink:type="simple" xlink:show="embed" xlink:actuate="onLoad"/></draw:frame></text:p>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5T21::54:44</meta:creation-date>
    <dc:creator>Generated</dc:creator>
    <dc:date>2026-09-15T21::54:44</dc:date>
    <dc:language>en-US</dc:language>
    <meta:editing-cycles>1</meta:editing-cycles>
    <meta:editing-duration>PT0S</meta:editing-duration>
    <dc:title>4eme:l_energie_et_ses_conversions:intensite_electrique:lecon</dc:title>
  </office:meta>
</office:document-meta>
</file>