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b5165bb01f6015bf3b11f88e3a3c4d2.png"/>
  <manifest:file-entry manifest:media-type="image/png" manifest:full-path="Pictures/a1582c0a2a28784b23f3d7aec479b697.png"/>
  <manifest:file-entry manifest:media-type="image/png" manifest:full-path="Pictures/e3552905d3b3a002f818fb7f3797201e.png"/>
  <manifest:file-entry manifest:media-type="image/png" manifest:full-path="Pictures/9198ee0aa069fbd515f2dd970a7ce992.png"/>
  <manifest:file-entry manifest:media-type="image/png" manifest:full-path="Pictures/960962023a65eaa6a8f30327776caec0.png"/>
  <manifest:file-entry manifest:media-type="image/png" manifest:full-path="Pictures/b3bcf55e2498cf840b6d2f050b409ab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2023-2024:29_04_24"/><text:bookmark-start text:name="__RefHeading___NoTitle_1"/><text:bookmark-start text:name="section"/>29/04/2024<text:bookmark-end text:name="__RefHeading___NoTitle_1"/><text:bookmark-end text:name="section"/></text:h>
      <text:h text:style-name="Heading_20_2" text:outline-level="2"><text:bookmark-start text:name="__RefHeading___correction_ds_2"/><text:bookmark-start text:name="correction_ds"/>1. Correction DS<text:bookmark-end text:name="__RefHeading___correction_ds_2"/><text:bookmark-end text:name="correction_ds"/></text:h>
      <text:h text:style-name="Heading_20_2" text:outline-level="2"><text:bookmark-start text:name="__RefHeading___correction_exercice_3"/><text:bookmark-start text:name="correction_exercice"/>2. Correction exercice<text:bookmark-end text:name="__RefHeading___correction_exercice_3"/><text:bookmark-end text:name="correction_exercice"/></text:h>
      <text:p text:style-name="Text_20_body"><text:span text:style-name="Strong_20_Emphasis">Ex 12 p 41</text:span></text:p>
      <text:p text:style-name="Text_20_body">a. En bas, un liquide est représenté : molécules en mouvement, désordonnées et qui se touchent</text:p>
      <text:p text:style-name="Text_20_body">En haut, un gaz est représenté : molécules en mouvement, espacées et désordonnées</text:p>
      <text:p text:style-name="Text_20_body">b. Le liquide devient un gaz. C'est la vaporisation provoquées par un échauffement.</text:p>
      <text:p text:style-name="Text_20_body">c. On augmente l'agitation des molécules qui ne se touchent plus.</text:p>
      <text:h text:style-name="Heading_20_2" text:outline-level="2"><text:bookmark-start text:name="__RefHeading___ds_chp_2_4"/><text:bookmark-start text:name="ds_chp_2"/>3. DS Chp 2<text:bookmark-end text:name="__RefHeading___ds_chp_2_4"/><text:bookmark-end text:name="ds_chp_2"/></text:h>
      <text:h text:style-name="Heading_20_2" text:outline-level="2"><text:bookmark-start text:name="__RefHeading___lecon_chp_3_5"/><text:bookmark-start text:name="lecon_chp_3"/>4. Leçon Chp 3<text:bookmark-end text:name="__RefHeading___lecon_chp_3_5"/><text:bookmark-end text:name="lecon_chp_3"/></text:h>
      <text:p text:style-name="Text_20_body"><draw:frame draw:style-name="PluginODTAutoStyle_Frame_1_text_frame" draw:name="Frame1" text:anchor-type="paragraph" svg:width="323.148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-start text:name="__RefHeading___chapitre_iiicomposition_et_qualite_de_l_air_6"/><text:bookmark-start text:name="chapitre_iiicomposition_et_qualite_de_l_air"/>Chapitre III : Composition et qualité de l'air<text:bookmark-end text:name="__RefHeading___chapitre_iiicomposition_et_qualite_de_l_air_6"/><text:bookmark-end text:name="chapitre_iiicomposition_et_qualite_de_l_air"/></text:h><text:p text:style-name="Text_20_body"><text:span text:style-name="Emphasis">Orthographe :</text:span></text:p><text:p text:style-name="Text_20_body"><text:span text:style-name="Emphasis">Air (masculin) et pas Aire (surface, féminin)</text:span></text:p><text:p text:style-name="Text_20_body"><text:span text:style-name="Emphasis">Gaz est un mot invariable</text:span></text:p><text:h text:style-name="Heading_20_2" text:outline-level="2"><text:bookmark-start text:name="__RefHeading___i._de_quoi_est_compose_l_air_que_nous_respirons_7"/><text:bookmark-start text:name="i._de_quoi_est_compose_l_air_que_nous_respirons"/>I. De quoi est composé l’air que nous respirons ?<text:bookmark-end text:name="__RefHeading___i._de_quoi_est_compose_l_air_que_nous_respirons_7"/><text:bookmark-end text:name="i._de_quoi_est_compose_l_air_que_nous_respirons"/></text:h><text:p text:style-name="Text_20_body">L'atmosphère terrestre est un mélange homogène de plusieurs gaz : environ 80% de diazote,environ 20% de dioxygène(moins de 1% de dioxyde de carbone et d'argon).</text:p><text:p text:style-name="Text_20_body"><draw:frame draw:style-name="media" draw:name="0" text:anchor-type="as-char" draw:z-index="0" svg:width="7.9904166666667cm" style:rel-width="100%" svg:height="7.0114583333333cm" style:rel-height="scale"><draw:image xlink:href="Pictures/ab5165bb01f6015bf3b11f88e3a3c4d2.png" xlink:type="simple" xlink:show="embed" xlink:actuate="onLoad"/></draw:frame></text:p><text:p text:style-name="Text_20_body">Utiliser l'exercice corrigé 9 p 54 pour tracer le diagramme circulaire.</text:p><text:h text:style-name="Heading_20_2" text:outline-level="2"><text:bookmark-start text:name="__RefHeading___ii._la_masse_de_l_air_8"/><text:bookmark-start text:name="ii._la_masse_de_l_air"/>II. La masse de l'air<text:bookmark-end text:name="__RefHeading___ii._la_masse_de_l_air_8"/><text:bookmark-end text:name="ii._la_masse_de_l_air"/></text:h><text:p text:style-name="Text_20_body">On pèse un ballon dégonflé.</text:p><text:p text:style-name="Text_20_body"><draw:frame draw:style-name="media" draw:name="1" text:anchor-type="as-char" draw:z-index="1" svg:width="16.933333333333cm" svg:height="22.568958333333cm"><draw:image xlink:href="Pictures/a1582c0a2a28784b23f3d7aec479b697.png" xlink:type="simple" xlink:show="embed" xlink:actuate="onLoad"/></draw:frame></text:p><text:p text:style-name="Text_20_body">m = 355g</text:p><text:p text:style-name="Text_20_body">On le gonfle.</text:p><text:p text:style-name="Text_20_body"><draw:frame draw:style-name="media" draw:name="2" text:anchor-type="as-char" draw:z-index="2" svg:width="16.933333333333cm" svg:height="12.7cm"><draw:image xlink:href="Pictures/e3552905d3b3a002f818fb7f3797201e.png" xlink:type="simple" xlink:show="embed" xlink:actuate="onLoad"/></draw:frame></text:p><text:p text:style-name="Text_20_body">On le pèse à nouveau.</text:p><text:p text:style-name="Text_20_body"><draw:frame draw:style-name="media" draw:name="3" text:anchor-type="as-char" draw:z-index="3" svg:width="16.933333333333cm" svg:height="22.568958333333cm"><draw:image xlink:href="Pictures/9198ee0aa069fbd515f2dd970a7ce992.png" xlink:type="simple" xlink:show="embed" xlink:actuate="onLoad"/></draw:frame></text:p><text:p text:style-name="Text_20_body">masse du ballon gonflé : 359g</text:p><text:p text:style-name="Text_20_body">On enlève 2L d'air du ballon.</text:p><text:p text:style-name="Text_20_body"><draw:frame draw:style-name="media" draw:name="4" text:anchor-type="as-char" draw:z-index="4" svg:width="16.933333333333cm" svg:height="22.568958333333cm"><draw:image xlink:href="Pictures/960962023a65eaa6a8f30327776caec0.png" xlink:type="simple" xlink:show="embed" xlink:actuate="onLoad"/></draw:frame></text:p><text:p text:style-name="Text_20_body">On le pèse à nouveau.</text:p><text:p text:style-name="Text_20_body"><draw:frame draw:style-name="media" draw:name="5" text:anchor-type="as-char" draw:z-index="5" svg:width="16.933333333333cm" svg:height="22.568958333333cm"><draw:image xlink:href="Pictures/b3bcf55e2498cf840b6d2f050b409ab6.png" xlink:type="simple" xlink:show="embed" xlink:actuate="onLoad"/></draw:frame></text:p><text:p text:style-name="Text_20_body">La masse a diminué de 359-357=2g.</text:p><text:p text:style-name="Text_20_body">D'après cette expérience, on peut en déduire qu'2L d'air a une masse de 2g. Quelle est la masse d'1L d'air ?</text:p><table:table table:style-name="Table"><table:table-column/><table:table-column/><table:table-row><table:table-cell office:value-type="string" table:style-name="tableheader"><text:p text:style-name="Table_20_Heading"> <text:line-break/>Masse en g</text:p></table:table-cell><table:table-cell office:value-type="string" table:style-name="tableheader"><text:p text:style-name="Table_20_Heading"> <text:line-break/>Volume en L</text:p></table:table-cell></table:table-row><table:table-row><table:table-cell office:value-type="string" table:style-name="tablecell"><text:p text:style-name="tablealignleft"> <text:line-break/>2g</text:p></table:table-cell><table:table-cell office:value-type="string" table:style-name="tablecell"><text:p text:style-name="tablealignleft"> <text:line-break/>2L</text:p></table:table-cell></table:table-row><table:table-row><table:table-cell office:value-type="string" table:style-name="tablecell"><text:p text:style-name="tablealignleft"> <text:line-break/>?</text:p></table:table-cell><table:table-cell office:value-type="string" table:style-name="tablecell"><text:p text:style-name="tablealignleft"> <text:line-break/>1L</text:p></table:table-cell></table:table-row></table:table><text:p text:style-name="Text_20_body">La masse d'1L d'air est d'environ 1g</text:p><text:p text:style-name="Text_20_body">Dans les conditions usuelles de température et de pression (20°C et 1013 hPa), la masse d'1L d'air est d'environ 1g.</text:p><text:p text:style-name="Text_20_body">Toute matière a une masse mais elle est plus ou moins facile à mesurer.</text:p><text:p text:style-name="Text_20_body">La même chose en vidéo :</text:p><text:p text:style-name="Text_20_body">Autre façon de faire :</text:p><text:p text:style-name="Text_20_body">1L d'eau est 1000 fois plus lourd : 1kg.</text:p><text:p text:style-name="Text_20_body">Un matériau aussi léger que l'air car il est composé à 99,8% d'air !</text:p></table:table-cell></table:table-row></table:table></draw:text-box></draw:frame></text:p>
      <text:h text:style-name="Heading_20_2" text:outline-level="2"><text:bookmark-start text:name="__RefHeading___a_faire_pour_la_semaine_prochaine_9"/><text:bookmark-start text:name="a_faire_pour_la_semaine_prochaine"/>5. A faire pour la semaine prochaine<text:bookmark-end text:name="__RefHeading___a_faire_pour_la_semaine_prochaine_9"/><text:bookmark-end text:name="a_faire_pour_la_semaine_prochaine"/></text:h>
      <text:p text:style-name="Text_20_body">Activité p 48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21::54:44</meta:creation-date>
    <dc:creator>Generated</dc:creator>
    <dc:date>2026-09-15T21::54:44</dc:date>
    <dc:language>en-US</dc:language>
    <meta:editing-cycles>1</meta:editing-cycles>
    <meta:editing-duration>PT0S</meta:editing-duration>
    <dc:title>4eme:2023-2024:29_04_24</dc:title>
  </office:meta>
</office:document-meta>
</file>