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61c6559a314a90ba9280a190da72c81.png"/>
  <manifest:file-entry manifest:media-type="image/png" manifest:full-path="Pictures/e74563edda8896ad760cc611b0b45bd5.png"/>
  <manifest:file-entry manifest:media-type="image/png" manifest:full-path="Pictures/2aeab94ef835ab9dc0ea051d7a69299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25_09_23"/><text:bookmark-start text:name="__RefHeading___NoTitle_1"/><text:bookmark-start text:name="section"/>25/11/2023<text:bookmark-end text:name="__RefHeading___NoTitle_1"/><text:bookmark-end text:name="section"/></text:h>
      <text:h text:style-name="Heading_20_2" text:outline-level="2"><text:bookmark-start text:name="__RefHeading___correction_exercice_2"/><text:bookmark-start text:name="correction_exercice"/>1. Correction exercice<text:bookmark-end text:name="__RefHeading___correction_exercice_2"/><text:bookmark-end text:name="correction_exercice"/></text:h>
      <text:p text:style-name="Text_20_body">Ex 4 p 136</text:p>
      <text:p text:style-name="Text_20_body">&lt;hidden&gt;</text:p>
      <text:p text:style-name="Text_20_body">Ex 4 p 136</text:p>
      <text:p text:style-name="Text_20_body">Grandeur : tension</text:p>
      <text:p text:style-name="Text_20_body">Appareil de mesure : voltmètre</text:p>
      <text:p text:style-name="Text_20_body">Unité : volt</text:p>
      <text:p text:style-name="Text_20_body">&lt;/hidden&gt;</text:p>
      <text:h text:style-name="Heading_20_2" text:outline-level="2"><text:bookmark-start text:name="__RefHeading___lecon_de_4eme_3"/><text:bookmark-start text:name="lecon_de_4eme"/>2. Leçon de 4ème<text:bookmark-end text:name="__RefHeading___lecon_de_4eme_3"/><text:bookmark-end text:name="lecon_de_4eme"/></text:h>
      <text:p text:style-name="Text_20_body">&lt;hidden&gt;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2. Mesure de la tension aux bornes d'un générateur seul</text:span></text:p><text:p text:style-name="Text_20_body">On les relie aux bornes de la pile :</text:p><text:p text:style-name="Text_20_body"><draw:frame draw:style-name="media" draw:name="0" text:anchor-type="as-char" draw:z-index="0" svg:width="3.9422916666667cm" style:rel-width="100%" svg:height="4.048125cm" style:rel-height="scale"><draw:image xlink:href="Pictures/861c6559a314a90ba9280a190da72c81.png" xlink:type="simple" xlink:show="embed" xlink:actuate="onLoad"/></draw:frame></text:p><text:p text:style-name="Text_20_body">En mettant le V coté + : U = 4,5V</text:p><text:p text:style-name="Text_20_body">En mettant le V coté - : U = - 4,5V</text:p><text:p text:style-name="Text_20_body">Pour que le voltmètre indique une <text:span text:style-name="Strong_20_Emphasis">tension positive</text:span>, la borne V du voltmètre est placée du coté + du générateur.</text:p><text:p text:style-name="Text_20_body"><text:span text:style-name="Strong_20_Emphasis">3. Mesure d'une tension aux bornes d'un dipôle</text:span></text:p><text:p text:style-name="Text_20_body"><draw:frame draw:style-name="media" draw:name="1" text:anchor-type="as-char" draw:z-index="1" svg:width="7.4083333333333cm" style:rel-width="100%" svg:height="8.255cm" style:rel-height="scale"><draw:image xlink:href="Pictures/e74563edda8896ad760cc611b0b45bd5.png" xlink:type="simple" xlink:show="embed" xlink:actuate="onLoad"/></draw:frame></text:p><text:p text:style-name="Text_20_body">Pour mesurer la tension électrique aux bornes d'un dipôle, on utilise un voltmètre branché en<text:span text:style-name="Strong_20_Emphasis">dérivation</text:span>avec ce dipôle.</text:p><table:table table:style-name="Table"><table:table-column/><table:table-column/><table:table-column/><table:table-row><table:table-cell office:value-type="string" table:style-name="tableheader"/><table:table-cell office:value-type="string" table:style-name="tableheader"><text:p text:style-name="Table_20_Heading">Tension aux bornes de la lampe</text:p></table:table-cell><table:table-cell office:value-type="string" table:style-name="tableheader"><text:p text:style-name="Table_20_Heading">Tension aux bornes de l'interrupteur</text:p></table:table-cell></table:table-row><table:table-row><table:table-cell office:value-type="string" table:style-name="tableheader"><text:p text:style-name="Table_20_Heading">  Interrupteur ouvert</text:p></table:table-cell><table:table-cell office:value-type="string" table:style-name="tablecell"><text:p text:style-name="tablealignright">  U = 0V</text:p></table:table-cell><table:table-cell office:value-type="string" table:style-name="tablecell"><text:p text:style-name="tablealignright">  U = 6V</text:p></table:table-cell></table:table-row><table:table-row><table:table-cell office:value-type="string" table:style-name="tableheader"><text:p text:style-name="Table_20_Heading">  Interrupteur fermé</text:p></table:table-cell><table:table-cell office:value-type="string" table:style-name="tablecell"><text:p text:style-name="tablealignright">  U = 6V</text:p></table:table-cell><table:table-cell office:value-type="string" table:style-name="tablecell"><text:p text:style-name="tablealignright">  U = 0V</text:p></table:table-cell></table:table-row></table:table><text:p text:style-name="Text_20_body">La tension est nulle aux bornes d'une lampe qui n'est pas parcourue par un courant.</text:p><text:p text:style-name="Text_20_body">La tension est non nulle aux bornes d'une lampe parcourue par un courant.</text:p><text:p text:style-name="Text_20_body">La tension est nulle aux bornes d'un interrupteur fermé.</text:p><text:p text:style-name="Text_20_body">Une tension peut exister entre deux points entre lesquels ne passe aucun courant.</text:p></table:table-cell></table:table-row></table:table></draw:text-box></draw:frame></text:p>
      <text:h text:style-name="Heading_20_2" text:outline-level="2"><text:bookmark-start text:name="__RefHeading___tp_mesure_de_l_intensite_4"/><text:bookmark-start text:name="tp_mesure_de_l_intensite"/>3. TP mesure de l'intensité<text:bookmark-end text:name="__RefHeading___tp_mesure_de_l_intensite_4"/><text:bookmark-end text:name="tp_mesure_de_l_intensite"/></text:h>
      <text:p text:style-name="Text_20_body">Noter ceci côté cours.</text:p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3_1"/><table:table-row><table:table-cell office:value-type="string" table:style-name="tablecell"><text:h text:style-name="Heading_20_2" text:outline-level="2"><text:bookmark-start text:name="__RefHeading___ii._intensite_electrique_5"/><text:bookmark-start text:name="ii._intensite_electrique"/>II. Intensité électrique<text:bookmark-end text:name="__RefHeading___ii._intensite_electrique_5"/><text:bookmark-end text:name="ii._intensite_electrique"/></text:h><text:h text:style-name="Heading_20_3" text:outline-level="3"><text:bookmark-start text:name="__RefHeading___la_grandeur_physique_intensite_6"/><text:bookmark-start text:name="la_grandeur_physique_intensite"/>1. La grandeur physique intensité<text:bookmark-end text:name="__RefHeading___la_grandeur_physique_intensite_6"/><text:bookmark-end text:name="la_grandeur_physique_intensite"/></text:h><table:table table:style-name="Table"><table:table-column/><table:table-column/><table:table-column/><table:table-column/><table:table-column/><table:table-row><table:table-cell office:value-type="string" table:style-name="tableheader"><text:p text:style-name="Table_20_Heading">  grandeur physique</text:p></table:table-cell><table:table-cell office:value-type="string" table:style-name="tableheader"><text:p text:style-name="Table_20_Heading">  symbole de la grandeur physique</text:p></table:table-cell><table:table-cell office:value-type="string" table:style-name="tableheader"><text:p text:style-name="Table_20_Heading">  unité</text:p></table:table-cell><table:table-cell office:value-type="string" table:style-name="tableheader"><text:p text:style-name="Table_20_Heading">  symbole de l'unité</text:p></table:table-cell><table:table-cell office:value-type="string" table:style-name="tableheader"><text:p text:style-name="Table_20_Heading">  appareil de mesure</text:p></table:table-cell></table:table-row><table:table-row><table:table-cell office:value-type="string" table:style-name="tablecell"><text:p text:style-name="tablealignright">   <text:line-break/>intensité</text:p></table:table-cell><table:table-cell office:value-type="string" table:style-name="tablecell"><text:p text:style-name="tablealignright">   <text:line-break/>I</text:p></table:table-cell><table:table-cell office:value-type="string" table:style-name="tablecell"><text:p text:style-name="tablealignright">   <text:line-break/>ampère</text:p></table:table-cell><table:table-cell office:value-type="string" table:style-name="tablecell"><text:p text:style-name="tablealignright">   <text:line-break/>A</text:p></table:table-cell><table:table-cell office:value-type="string" table:style-name="tablecell"><text:p text:style-name="tablealignright">   <text:line-break/>ampèremètre</text:p></table:table-cell></table:table-row></table:table><text:p text:style-name="Text_20_body">L'intensité notée I se mesure en ampère (symbole de l'unité A).</text:p><table:table table:style-name="Table"><table:table-column/><table:table-column/><table:table-column/><table:table-column/><table:table-column/><table:table-column/><table:table-column/><table:table-row><table:table-cell office:value-type="string" table:style-name="tableheader"><text:p text:style-name="Table_20_Heading"><text:span text:style-name="Strong_20_Emphasis">ampère</text:span> </text:p></table:table-cell><table:table-cell office:value-type="string" table:style-name="tableheader"><text:p text:style-name="Table_20_Heading"><text:span text:style-name="Emphasis">deciampère</text:span> </text:p></table:table-cell><table:table-cell office:value-type="string" table:style-name="tableheader"><text:p text:style-name="Table_20_Heading"><text:span text:style-name="Emphasis">centiampère</text:span> </text:p></table:table-cell><table:table-cell office:value-type="string" table:style-name="tableheader"><text:p text:style-name="Table_20_Heading"><text:span text:style-name="Strong_20_Emphasis">milliampère</text:span> </text:p></table:table-cell><table:table-cell office:value-type="string" table:style-name="tableheader"/><table:table-cell office:value-type="string" table:style-name="tableheader"/><table:table-cell office:value-type="string" table:style-name="tableheader"><text:p text:style-name="Table_20_Heading"><text:span text:style-name="Strong_20_Emphasis">microampère</text:span> </text:p></table:table-cell></table:table-row><table:table-row><table:table-cell office:value-type="string" table:style-name="tablecell"><text:p text:style-name="tablealignleft"><text:span text:style-name="Strong_20_Emphasis">A</text:span> </text:p></table:table-cell><table:table-cell office:value-type="string" table:style-name="tablecell"><text:p text:style-name="tablealignleft"><text:span text:style-name="Emphasis">dA</text:span> </text:p></table:table-cell><table:table-cell office:value-type="string" table:style-name="tablecell"><text:p text:style-name="tablealignleft"><text:span text:style-name="Emphasis">cA</text:span> </text:p></table:table-cell><table:table-cell office:value-type="string" table:style-name="tablecell"><text:p text:style-name="tablealignleft"><text:span text:style-name="Strong_20_Emphasis">mA</text:span> </text:p></table:table-cell><table:table-cell office:value-type="string" table:style-name="tablecell"/><table:table-cell office:value-type="string" table:style-name="tablecell"/><table:table-cell office:value-type="string" table:style-name="tablecell"><text:p text:style-name="tablealignleft"><text:span text:style-name="Strong_20_Emphasis">µA</text:span> </text:p></table:table-cell></table:table-row><table:table-row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/table:table><text:p text:style-name="Text_20_body">L'appareil qui permet de mesurer l'intensité d'un courant électrique est l'ampèremètre.</text:p><text:p text:style-name="Text_20_body">Le symbole est : <draw:frame draw:style-name="media" draw:name="2" text:anchor-type="as-char" draw:z-index="2" svg:width="5.6620833333333cm" style:rel-width="100%" svg:height="3.095625cm" style:rel-height="scale"><draw:image xlink:href="Pictures/2aeab94ef835ab9dc0ea051d7a692994.png" xlink:type="simple" xlink:show="embed" xlink:actuate="onLoad"/></draw:frame></text:p></table:table-cell></table:table-row></table:table></draw:text-box></draw:frame></text:p>
      <text:p text:style-name="Text_20_body">&lt;/hidden&gt;</text:p>
      <text:h text:style-name="Heading_20_2" text:outline-level="2"><text:bookmark-start text:name="__RefHeading___a_faire_pour_la_semaine_prochaine_7"/><text:bookmark-start text:name="a_faire_pour_la_semaine_prochaine"/>3. A faire pour la semaine prochaine<text:bookmark-end text:name="__RefHeading___a_faire_pour_la_semaine_prochaine_7"/><text:bookmark-end text:name="a_faire_pour_la_semaine_prochaine"/></text:h>
      <text:p text:style-name="Text_20_body">Ex 4 p 13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1::27:16</meta:creation-date>
    <dc:creator>Generated</dc:creator>
    <dc:date>2026-08-26T01::27:16</dc:date>
    <dc:language>en-US</dc:language>
    <meta:editing-cycles>1</meta:editing-cycles>
    <meta:editing-duration>PT0S</meta:editing-duration>
    <dc:title>4eme:2023-2024:25_09_23</dc:title>
  </office:meta>
</office:document-meta>
</file>