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ae4cf373fdd2204e834b8ffd37bd482.png"/>
  <manifest:file-entry manifest:media-type="image/png" manifest:full-path="Pictures/e21da2e8303f554c6ba74c4d1accc093.png"/>
  <manifest:file-entry manifest:media-type="image/png" manifest:full-path="Pictures/ae94a4f865cb94168eeeadb781ae6f49.png"/>
  <manifest:file-entry manifest:media-type="image/png" manifest:full-path="Pictures/5c16f1393e4507bcaf514eb760dc83d8.png"/>
  <manifest:file-entry manifest:media-type="image/png" manifest:full-path="Pictures/febade7c8813fbe4fbc606ca0181c43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2023-2024:25_03_24"/><text:bookmark-start text:name="__RefHeading___NoTitle_1"/><text:bookmark-start text:name="section"/>25/03/2024<text:bookmark-end text:name="__RefHeading___NoTitle_1"/><text:bookmark-end text:name="section"/></text:h>
      <text:h text:style-name="Heading_20_2" text:outline-level="2"><text:bookmark-start text:name="__RefHeading___correction_du_ds_sur_les_forces_2"/><text:bookmark-start text:name="correction_du_ds_sur_les_forces"/>1. Correction du DS sur les forces<text:bookmark-end text:name="__RefHeading___correction_du_ds_sur_les_forces_2"/><text:bookmark-end text:name="correction_du_ds_sur_les_forces"/></text:h>
      <text:h text:style-name="Heading_20_2" text:outline-level="2"><text:bookmark-start text:name="__RefHeading___correction_du_tp_sur_la_masse_volumique_et_ecriture_du_chp_i_sur_la_masse_volumique_3"/><text:bookmark-start text:name="correction_du_tp_sur_la_masse_volumique_et_ecriture_du_chp_i_sur_la_masse_volumique"/>2. Correction du TP sur la masse volumique et écriture du Chp I sur la masse volumique<text:bookmark-end text:name="__RefHeading___correction_du_tp_sur_la_masse_volumique_et_ecriture_du_chp_i_sur_la_masse_volumique_3"/><text:bookmark-end text:name="correction_du_tp_sur_la_masse_volumique_et_ecriture_du_chp_i_sur_la_masse_volumique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-start text:name="__RefHeading___chapitre_icomment_identifier_une_substance_4"/><text:bookmark-start text:name="chapitre_icomment_identifier_une_substance"/>Chapitre I : Comment identifier une substance ?<text:bookmark-end text:name="__RefHeading___chapitre_icomment_identifier_une_substance_4"/><text:bookmark-end text:name="chapitre_icomment_identifier_une_substance"/></text:h><text:p text:style-name="Text_20_body">La masse volumique  (en kg/m<text:span text:style-name="sup">3</text:span>  ) d’une espèce chimique est définie par la relation :</text:p><text:p text:style-name="Text_20_body">m (en kg) est la masse de l’espèce chimique occupant un volume V (en m<text:span text:style-name="sup">3</text:span>  )</text:p><text:p text:style-name="Text_20_body">Si on veut exprimer la masse volumique en g/cm<text:span text:style-name="sup">3</text:span>  , il suffit de faire le calcul en utilisant une masse en g et un volume en cm<text:span text:style-name="sup">3</text:span>  .</text:p><text:p text:style-name="Text_20_body"><draw:frame draw:style-name="media" draw:name="0" text:anchor-type="as-char" draw:z-index="0" svg:width="32.464375cm" style:rel-width="100%" svg:height="16.51cm" style:rel-height="scale"><draw:image xlink:href="Pictures/0ae4cf373fdd2204e834b8ffd37bd482.png" xlink:type="simple" xlink:show="embed" xlink:actuate="onLoad"/></draw:frame></text:p><text:p text:style-name="Text_20_body"><draw:frame draw:style-name="media" draw:name="1" text:anchor-type="as-char" draw:z-index="1" svg:width="34.977916666667cm" style:rel-width="100%" svg:height="13.387916666667cm" style:rel-height="scale"><draw:image xlink:href="Pictures/e21da2e8303f554c6ba74c4d1accc093.png" xlink:type="simple" xlink:show="embed" xlink:actuate="onLoad"/></draw:frame></text:p></table:table-cell></table:table-row></table:table></draw:text-box></draw:frame></text:p>
      <text:h text:style-name="Heading_20_2" text:outline-level="2"><text:bookmark-start text:name="__RefHeading___lecon_sur_les_molecules_5"/><text:bookmark-start text:name="lecon_sur_les_molecules"/>3. Leçon sur les molécules<text:bookmark-end text:name="__RefHeading___lecon_sur_les_molecules_5"/><text:bookmark-end text:name="lecon_sur_les_molecules"/></text:h>
      <text:h text:style-name="Heading_20_1" text:outline-level="1"><text:bookmark-start text:name="__RefHeading___chapitre_iila_constitution_de_la_matiere_6"/><text:bookmark-start text:name="chapitre_iila_constitution_de_la_matiere"/>Chapitre II : La constitution de la matière<text:bookmark-end text:name="__RefHeading___chapitre_iila_constitution_de_la_matiere_6"/><text:bookmark-end text:name="chapitre_iila_constitution_de_la_matiere"/></text:h>
      <text:h text:style-name="Heading_20_2" text:outline-level="2"><text:bookmark-start text:name="__RefHeading___i._le_modele_moleculaire_7"/><text:bookmark-start text:name="i._le_modele_moleculaire"/>I. Le modèle moléculaire<text:bookmark-end text:name="__RefHeading___i._le_modele_moleculaire_7"/><text:bookmark-end text:name="i._le_modele_moleculaire"/></text:h>
      <text:p text:style-name="Text_20_body">Les molécules sont des particules très petites (de l'ordre du nanomètre 1nm = 10<text:span text:style-name="sup">-9</text:span>  m ) constituant la matière.</text:p>
      <text:p text:style-name="Text_20_body">Un <text:span text:style-name="Strong_20_Emphasis">corps pur</text:span> est constitué de molécules identiques.</text:p>
      <text:p text:style-name="Text_20_body">Ex : l'eau pure est constituée exclusivement de molécules d'eau toutes identiques entre elles.</text:p>
      <text:p text:style-name="Text_20_body">Un **mélange **est constitué de molécules différentes.</text:p>
      <text:p text:style-name="Text_20_body">Ex : l'eau salée est composé de molécules d'eau et de molécules de sel.</text:p>
      <text:h text:style-name="Heading_20_2" text:outline-level="2"><text:bookmark-start text:name="__RefHeading___ii._les_etats_de_la_matiere_8"/><text:bookmark-start text:name="ii._les_etats_de_la_matiere"/>II. Les états de la matière<text:bookmark-end text:name="__RefHeading___ii._les_etats_de_la_matiere_8"/><text:bookmark-end text:name="ii._les_etats_de_la_matiere"/></text:h>
      <text:h text:style-name="Heading_20_3" text:outline-level="3"><text:bookmark-start text:name="__RefHeading___l_etat_gazeux_9"/><text:bookmark-start text:name="l_etat_gazeux"/>1. L'état gazeux<text:bookmark-end text:name="__RefHeading___l_etat_gazeux_9"/><text:bookmark-end text:name="l_etat_gazeux"/></text:h>
      <text:p text:style-name="Text_20_body">Dans un gaz, les molécules sont éloignées les unes des autres.</text:p>
      <text:p text:style-name="Text_20_body">Elles bougent de façon désordonnée. Entre les molécules, il y a du vide.</text:p>
      <text:p text:style-name="Text_20_body"><draw:frame draw:style-name="media" draw:name="2" text:anchor-type="as-char" draw:z-index="2" svg:width="5.2916666666667cm" style:rel-width="100%" svg:height="3.4660416666667cm" style:rel-height="scale"><draw:image xlink:href="Pictures/ae94a4f865cb94168eeeadb781ae6f49.png" xlink:type="simple" xlink:show="embed" xlink:actuate="onLoad"/></draw:frame></text:p>
      <text:h text:style-name="Heading_20_3" text:outline-level="3"><text:bookmark-start text:name="__RefHeading___l_etat_liquide_10"/><text:bookmark-start text:name="l_etat_liquide"/>2. L'état liquide<text:bookmark-end text:name="__RefHeading___l_etat_liquide_10"/><text:bookmark-end text:name="l_etat_liquide"/></text:h>
      <text:p text:style-name="Text_20_body">Dans un liquide, les molécules se touchent mais se déplacent les unes par rapport aux autres.</text:p>
      <text:p text:style-name="Text_20_body"><draw:frame draw:style-name="media" draw:name="3" text:anchor-type="as-char" draw:z-index="3" svg:width="5.2916666666667cm" style:rel-width="100%" svg:height="3.4660416666667cm" style:rel-height="scale"><draw:image xlink:href="Pictures/5c16f1393e4507bcaf514eb760dc83d8.png" xlink:type="simple" xlink:show="embed" xlink:actuate="onLoad"/></draw:frame></text:p>
      <text:h text:style-name="Heading_20_3" text:outline-level="3"><text:bookmark-start text:name="__RefHeading___l_etat_solide_11"/><text:bookmark-start text:name="l_etat_solide"/>3. l'état solide<text:bookmark-end text:name="__RefHeading___l_etat_solide_11"/><text:bookmark-end text:name="l_etat_solide"/></text:h>
      <text:p text:style-name="Text_20_body">Dans un solide, les molécules se touchent et sont immobiles.</text:p>
      <text:p text:style-name="Text_20_body"><draw:frame draw:style-name="media" draw:name="4" text:anchor-type="as-char" draw:z-index="4" svg:width="5.2916666666667cm" style:rel-width="100%" svg:height="3.4660416666667cm" style:rel-height="scale"><draw:image xlink:href="Pictures/febade7c8813fbe4fbc606ca0181c43c.png" xlink:type="simple" xlink:show="embed" xlink:actuate="onLoad"/></draw:frame></text:p>
      <text:p text:style-name="Text_20_body">En résumé 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5::23:24</meta:creation-date>
    <dc:creator>Generated</dc:creator>
    <dc:date>2026-09-12T15::23:24</dc:date>
    <dc:language>en-US</dc:language>
    <meta:editing-cycles>1</meta:editing-cycles>
    <meta:editing-duration>PT0S</meta:editing-duration>
    <dc:title>4eme:2023-2024:25_03_24</dc:title>
  </office:meta>
</office:document-meta>
</file>