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2fb4f270bdf2154e25fe2340a6a0ec1.png"/>
  <manifest:file-entry manifest:media-type="image/png" manifest:full-path="Pictures/e33dc5d3a396cb340e57c608a6b3cc51.png"/>
  <manifest:file-entry manifest:media-type="image/png" manifest:full-path="Pictures/66beae8b56971ded46de003da9cd67d4.png"/>
  <manifest:file-entry manifest:media-type="image/png" manifest:full-path="Pictures/d53d3932142e8779355c495e8a6cff9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4.722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4eme:2023-2024:13_11_23"/><text:bookmark-start text:name="__RefHeading___NoTitle_1"/><text:bookmark-start text:name="section"/>13/11/2023<text:bookmark-end text:name="__RefHeading___NoTitle_1"/><text:bookmark-end text:name="section"/></text:h>
      <text:h text:style-name="Heading_20_2" text:outline-level="2"><text:bookmark-start text:name="__RefHeading___correction_2"/><text:bookmark-start text:name="correction"/>1. Correction<text:bookmark-end text:name="__RefHeading___correction_2"/><text:bookmark-end text:name="correction"/></text:h>
      <text:p text:style-name="Text_20_body"><text:span text:style-name="Strong_20_Emphasis">Activité p 146</text:span></text:p>
      <text:p text:style-name="Text_20_body">1. Comment se répartit la tension dans un circuit avec des dipôles branchés en dérivation ou en série ?</text:p>
      <text:p text:style-name="Text_20_body">2. Si on branche les 2 lampes en série, on devrait avoir une tension répartie sur les 2 lampes.</text:p>
      <text:p text:style-name="Text_20_body">Si on branche les 2 lampes en dérivation, on devrait avoir la même tension sur les 2 lampes.</text:p>
      <text:p text:style-name="Text_20_body">3. Branchons les 2 lampes en série et mesurons la tension à leurs bornes :</text:p>
      <text:p text:style-name="Text_20_body"><draw:frame draw:style-name="media" draw:name="0" text:anchor-type="as-char" draw:z-index="0" svg:width="6.6145833333333cm" style:rel-width="100%" svg:height="9.3397916666667cm" style:rel-height="scale"><draw:image xlink:href="Pictures/22fb4f270bdf2154e25fe2340a6a0ec1.png" xlink:type="simple" xlink:show="embed" xlink:actuate="onLoad"/></draw:frame></text:p>
      <text:p text:style-name="Text_20_body">On devrait mesurer U<text:span text:style-name="sub">1</text:span> = 3V et U<text:span text:style-name="sub">2</text:span> = 3V</text:p>
      <text:p text:style-name="Text_20_body">Branchons les 2 lampes en série et mesurons la tension à leurs bornes :</text:p>
      <text:p text:style-name="Text_20_body"><draw:frame draw:style-name="media" draw:name="1" text:anchor-type="as-char" draw:z-index="1" svg:width="7.1702083333333cm" style:rel-width="100%" svg:height="14.419791666667cm" style:rel-height="scale"><draw:image xlink:href="Pictures/e33dc5d3a396cb340e57c608a6b3cc51.png" xlink:type="simple" xlink:show="embed" xlink:actuate="onLoad"/></draw:frame></text:p>
      <text:p text:style-name="Text_20_body">On devrait mesurer U<text:span text:style-name="sub">1</text:span> = 6V et U<text:span text:style-name="sub">2</text:span> = 6V</text:p>
      <text:p text:style-name="Text_20_body">La manipulation nous donnera raison.</text:p>
      <text:p text:style-name="Text_20_body">Nous discuterons en classe de la façon de brancher les piles ensemble.</text:p>
      <text:h text:style-name="Heading_20_2" text:outline-level="2"><text:bookmark-start text:name="__RefHeading___lecon_3"/><text:bookmark-start text:name="lecon"/>2. Leçon<text:bookmark-end text:name="__RefHeading___lecon_3"/><text:bookmark-end text:name="lecon"/></text:h>
      <text:p text:style-name="Text_20_body"><draw:frame draw:style-name="PluginODTAutoStyle_Frame_1_text_frame" draw:name="Frame1" text:anchor-type="paragraph" svg:width="484.722pt" draw:z-index="0" svg:min-height="1cm"><draw:text-box><table:table table:style-name="Table"><table:table-column table:style-name="odt_auto_style_table_column_1_1"/><table:table-row><table:table-cell office:value-type="string" table:style-name="tablecell"><text:p text:style-name="tablealignleft"><text:line-break/>
<text:span text:style-name="Strong_20_Emphasis">II. Lois sur l'intensité</text:span></text:p><text:p text:style-name="Text_20_body">Parfois, on compare le courant électrique avec le courant d'une rivière. La borne + du générateur représente le point haut de la rivière. Vérifions que le courant électrique est analogue à un cours d'eau.</text:p><text:h text:style-name="Heading_20_3" text:outline-level="3"><text:bookmark-start text:name="__RefHeading___intensite_dans_un_circuit_en_serie_4"/><text:bookmark-start text:name="intensite_dans_un_circuit_en_serie"/>1. Intensité dans un circuit en série<text:bookmark-end text:name="__RefHeading___intensite_dans_un_circuit_en_serie_4"/><text:bookmark-end text:name="intensite_dans_un_circuit_en_serie"/></text:h><text:p text:style-name="Text_20_body"><draw:frame draw:style-name="media" draw:name="2" text:anchor-type="as-char" draw:z-index="2" svg:width="8.9958333333333cm" style:rel-width="100%" svg:height="5.476875cm" style:rel-height="scale"><draw:image xlink:href="Pictures/66beae8b56971ded46de003da9cd67d4.png" xlink:type="simple" xlink:show="embed" xlink:actuate="onLoad"/></draw:frame></text:p><text:p text:style-name="Text_20_body">Dans un circuit en série, l'intensité du courant est la même dans tous les dipôles. Cette intensité est aussi celle du courant qui sort et qui rentre dans le générateur. C'est la loi d'<text:span text:style-name="Strong_20_Emphasis">unicité de l'intensité</text:span>.</text:p><text:h text:style-name="Heading_20_3" text:outline-level="3"><text:bookmark-start text:name="__RefHeading___intensite_dans_un_circuit_comportant_des_derivations_5"/><text:bookmark-start text:name="intensite_dans_un_circuit_comportant_des_derivations"/>2. Intensité dans un circuit comportant des dérivations<text:bookmark-end text:name="__RefHeading___intensite_dans_un_circuit_comportant_des_derivations_5"/><text:bookmark-end text:name="intensite_dans_un_circuit_comportant_des_derivations"/></text:h><text:p text:style-name="Text_20_body"><draw:frame draw:style-name="media" draw:name="3" text:anchor-type="as-char" draw:z-index="3" svg:width="8.3608333333333cm" style:rel-width="100%" svg:height="5.8208333333333cm" style:rel-height="scale"><draw:image xlink:href="Pictures/d53d3932142e8779355c495e8a6cff9a.png" xlink:type="simple" xlink:show="embed" xlink:actuate="onLoad"/></draw:frame></text:p><text:p text:style-name="Text_20_body">Ce circuit comporte 3 branches :</text:p><text:p text:style-name="Text_20_body">- A-Pile-B : <text:span text:style-name="Strong_20_Emphasis">branche principale</text:span> (contient le générateur)</text:p><text:p text:style-name="Text_20_body">- A-L1-B et A-L2-B : <text:span text:style-name="Strong_20_Emphasis">branches dérivées</text:span></text:p><text:p text:style-name="Text_20_body">A et B sont des <text:span text:style-name="Strong_20_Emphasis">nœuds</text:span>.</text:p><text:p text:style-name="Text_20_body">Les lampes sont montées en <text:span text:style-name="Strong_20_Emphasis">dérivation</text:span>.</text:p><text:p text:style-name="Text_20_body">L'intensité du courant dans la branche principale est égale à la somme des intensités des courants dans les branches dérivées : c'est la <text:span text:style-name="Strong_20_Emphasis">loi d'additivité de l'intensité</text:span></text:p></table:table-cell></table:table-row></table:table></draw:text-box></draw:frame></text:p>
      <text:h text:style-name="Heading_20_2" text:outline-level="2"><text:bookmark-start text:name="__RefHeading___tp_securite_electrique_6"/><text:bookmark-start text:name="tp_securite_electrique"/>3. TP sécurité électrique<text:bookmark-end text:name="__RefHeading___tp_securite_electrique_6"/><text:bookmark-end text:name="tp_securite_electrique"/></text:h>
      <text:h text:style-name="Heading_20_3" text:outline-level="3"><text:bookmark-start text:name="__RefHeading___NoTitle_7"/><text:bookmark-start text:name="section1"/><text:bookmark-end text:name="__RefHeading___NoTitle_7"/><text:bookmark-end text:name="section1"/></text:h>
      <text:h text:style-name="Heading_20_3" text:outline-level="3"><text:bookmark-start text:name="__RefHeading___montrer_que_le_corps_humain_est_conducteur_8"/><text:bookmark-start text:name="montrer_que_le_corps_humain_est_conducteur"/>1. Montrer que le corps humain est conducteur.<text:bookmark-end text:name="__RefHeading___montrer_que_le_corps_humain_est_conducteur_8"/><text:bookmark-end text:name="montrer_que_le_corps_humain_est_conducteur"/></text:h>
      <text:p text:style-name="Text_20_body"><text:span text:style-name="Strong_20_Emphasis">a. Manipulation 1</text:span></text:p>
      <text:p text:style-name="Text_20_body">- brancher votre binôme sur un générateur de 6V et mesurer l'intensité du courant qui traverse le corps humain</text:p>
      <text:p text:style-name="Text_20_body">- faire un schéma du montage et indiquer la valeur de l'intensité mesurée</text:p>
      <text:p text:style-name="Text_20_body">- indiquer pourquoi on ne sent rien en vous aidant du tableau suivant :<text:line-break/></text:p>
      <table:table table:style-name="Table">
        <table:table-column/>
        <table:table-column/>
        <table:table-row>
          <table:table-cell office:value-type="string" table:style-name="tableheader">
            <text:p text:style-name="Table_20_Heading">Intensité du courant </text:p>
          </table:table-cell>
          <table:table-cell office:value-type="string" table:style-name="tableheader">
            <text:p text:style-name="Table_20_Heading">Effets sur le corps humain</text:p>
          </table:table-cell>
        </table:table-row>
        <table:table-row>
          <table:table-cell office:value-type="string" table:style-name="tablecell">
            <text:p text:style-name="tablealignleft">2 mA </text:p>
          </table:table-cell>
          <table:table-cell office:value-type="string" table:style-name="tablecell">
            <text:p text:style-name="tablealignleft">Seuil de perception</text:p>
          </table:table-cell>
        </table:table-row>
        <table:table-row>
          <table:table-cell office:value-type="string" table:style-name="tablecell">
            <text:p text:style-name="tablealignleft">130 mA </text:p>
          </table:table-cell>
          <table:table-cell office:value-type="string" table:style-name="tablecell">
            <text:p text:style-name="tablealignleft">Seuil de fibrillation cardiaque</text:p>
          </table:table-cell>
        </table:table-row>
      </table:table>
      <text:p text:style-name="Text_20_body"><text:span text:style-name="Strong_20_Emphasis">b. Manipulation 2</text:span></text:p>
      <text:p text:style-name="Text_20_body">- brancher 2 corps humains en série et mesurer l'intensité du courant qui traverse les corps humains</text:p>
      <text:p text:style-name="Text_20_body">- faire un schéma du montage et indiquer la valeur de l'intensité mesurée. Comment évolue (augmente, diminue, reste constant) l'intensité en fonction du nombre de corps branchés ?</text:p>
      <text:p text:style-name="Text_20_body"><text:span text:style-name="Strong_20_Emphasis">c. Manipulation 3</text:span></text:p>
      <text:p text:style-name="Text_20_body">- brancher votre binôme sur un générateur de 6V (main mouillées) et mesurer l'intensité du courant qui traverse le corps humain</text:p>
      <text:p text:style-name="Text_20_body">- faire un schéma du montage et indiquer la valeur de l'intensité mesurée</text:p>
      <text:p text:style-name="Text_20_body">- Que constate-t-on ?</text:p>
      <text:h text:style-name="Heading_20_3" text:outline-level="3"><text:bookmark-start text:name="__RefHeading___surintensite_9"/><text:bookmark-start text:name="surintensite"/>2. Surintensité<text:bookmark-end text:name="__RefHeading___surintensite_9"/><text:bookmark-end text:name="surintensite"/></text:h>
      <text:p text:style-name="Text_20_body">&lt;font inherit/inherit;;inherit;;transparent&gt;- Brancher une lampe sur un générateur et mesurer l'intensité du courant qui sort du générateur. Noter cette valeur.&lt;/font&gt;
&lt;font inherit/inherit;;inherit;;transparent&gt;- Brancher une lampe en dérivation sur la première et mesurer l'intensité du courant qui sort du générateur. Faire un schéma et noter cette valeur.&lt;/font&gt;
&lt;font inherit/inherit;;inherit;;transparent&gt;- Brancher une autre lampe en dérivation sur les 2 autres et mesurer l'intensité du courant qui sort du générateur. Faire un schéma et noter cette valeur.&lt;/font&gt;
&lt;font inherit/inherit;;inherit;;transparent&gt;- Comment évolue la valeur de l'intensité du courant quand on rajoute des appareil en dérivation. Que risque-t-il de se passer si on branche trop d'appareils en dérivation sur un même générateur ?&lt;/font&gt;
&lt;font inherit/inherit;;inherit;;transparent&gt;- Combien de lampes de 6V300mA peut-on brancher à ce générateur ? Expliquer votre calcul.&lt;/font&gt;</text:p>
      <text:h text:style-name="Heading_20_2" text:outline-level="2"><text:bookmark-start text:name="__RefHeading___blocage_d_un_moteur_electrique_10"/><text:bookmark-start text:name="blocage_d_un_moteur_electrique"/>3. Blocage d'un moteur électrique<text:bookmark-end text:name="__RefHeading___blocage_d_un_moteur_electrique_10"/><text:bookmark-end text:name="blocage_d_un_moteur_electrique"/></text:h>
      <text:p text:style-name="Text_20_body">&lt;font inherit/inherit;;inherit;;transparent&gt;Brancher un moteur sur un générateur de 3V puis mesurer l'intensité du courant qui sort du générateur.&lt;/font&gt;
&lt;font inherit/inherit;;inherit;;transparent&gt;Bloquer BRIEVEMENT le moteur et mesurer l'intensité du courant.&lt;/font&gt;
&lt;font inherit/inherit;;inherit;;transparent&gt;Que constate-t-on ? Pourquoi ne doit-on pas bloquer un moteur électrique ?&lt;/font&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4.722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2::28:12</meta:creation-date>
    <dc:creator>Generated</dc:creator>
    <dc:date>2026-09-16T02::28:12</dc:date>
    <dc:language>en-US</dc:language>
    <meta:editing-cycles>1</meta:editing-cycles>
    <meta:editing-duration>PT0S</meta:editing-duration>
    <dc:title>4eme:2023-2024:13_11_23</dc:title>
  </office:meta>
</office:document-meta>
</file>