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496c3560617c9f107f181384ce2013.png"/>
  <manifest:file-entry manifest:media-type="image/png" manifest:full-path="Pictures/0e3c1581f7d1ccbbcfb3904d4183167d.png"/>
  <manifest:file-entry manifest:media-type="image/png" manifest:full-path="Pictures/2e1ad8e65a857c830b0cb2f66be1ea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11_12_23"/><text:bookmark-start text:name="__RefHeading___NoTitle_1"/><text:bookmark-start text:name="section"/>11/22/2023<text:bookmark-end text:name="__RefHeading___NoTitle_1"/><text:bookmark-end text:name="section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<text:span text:style-name="Strong_20_Emphasis">Activité p 162</text:span></text:p>
      <text:p text:style-name="Text_20_body">1. <draw:frame draw:style-name="media" draw:name="0" text:anchor-type="as-char" draw:z-index="0" svg:width="12.3825cm" svg:height="11.615208333333cm"><draw:image xlink:href="Pictures/93496c3560617c9f107f181384ce2013.png" xlink:type="simple" xlink:show="embed" xlink:actuate="onLoad"/></draw:frame></text:p>
      <text:p text:style-name="Text_20_body">2. R = 22 Ω</text:p>
      <text:p text:style-name="Text_20_body">3. I augmente quand U augmente</text:p>
      <text:p text:style-name="Text_20_body">4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U en V</text:p>
          </table:table-cell>
          <table:table-cell office:value-type="string" table:style-name="tablecell"/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4,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7,5</text:p>
          </table:table-cell>
        </table:table-row>
        <table:table-row>
          <table:table-cell office:value-type="string" table:style-name="tableheader">
            <text:p text:style-name="Table_20_Heading">I en A</text:p>
          </table:table-cell>
          <table:table-cell office:value-type="string" table:style-name="tablecell"/>
          <table:table-cell office:value-type="string" table:style-name="tablecell">
            <text:p text:style-name="tablealignleft">0,14</text:p>
          </table:table-cell>
          <table:table-cell office:value-type="string" table:style-name="tablecell">
            <text:p text:style-name="tablealignleft">0,20</text:p>
          </table:table-cell>
          <table:table-cell office:value-type="string" table:style-name="tablecell">
            <text:p text:style-name="tablealignleft">0,27</text:p>
          </table:table-cell>
          <table:table-cell office:value-type="string" table:style-name="tablecell">
            <text:p text:style-name="tablealignleft">0,34</text:p>
          </table:table-cell>
        </table:table-row>
        <table:table-row>
          <table:table-cell office:value-type="string" table:style-name="tableheader">
            <text:p text:style-name="Table_20_Heading">U / I</text:p>
          </table:table-cell>
          <table:table-cell office:value-type="string" table:style-name="tablecell"/>
          <table:table-cell office:value-type="string" table:style-name="tablecell">
            <text:p text:style-name="tablealignleft">21,4</text:p>
          </table:table-cell>
          <table:table-cell office:value-type="string" table:style-name="tablecell">
            <text:p text:style-name="tablealignleft">22,5</text:p>
          </table:table-cell>
          <table:table-cell office:value-type="string" table:style-name="tablecell">
            <text:p text:style-name="tablealignleft">22,2</text:p>
          </table:table-cell>
          <table:table-cell office:value-type="string" table:style-name="tablecell">
            <text:p text:style-name="tablealignleft">22,1</text:p>
          </table:table-cell>
        </table:table-row>
      </table:table>
      <text:p text:style-name="Text_20_body">5. On trouve la même valeur donc U est proportionnel à I</text:p>
      <text:p text:style-name="Text_20_body">6. On obtient une droite qui passe par l'origine.</text:p>
      <text:p text:style-name="Text_20_body">7. Donc U est bien proportionnel à I</text:p>
      <text:p text:style-name="Text_20_body">8. U = R x I</text:p>
      <text:p text:style-name="Text_20_body">U en V</text:p>
      <text:p text:style-name="Text_20_body">R en Ω</text:p>
      <text:p text:style-name="Text_20_body">I en A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. La loi d'Ohm</text:span></text:p><text:p text:style-name="Text_20_body"><text:span text:style-name="Strong_20_Emphasis">1. La loi d'Ohm et les dipôles ohmiques</text:span></text:p><text:p text:style-name="Text_20_body">La tension U aux bornes d'un dipôle ohmique est proportionnelle à l'intensité I du courant dans ce dipôle.</text:p><text:p text:style-name="Text_20_body">U : tension en volt (V)</text:p><text:p text:style-name="Text_20_body">I : intensité en ampère (A)</text:p><text:p text:style-name="Text_20_body">R : valeur de la résistance en ohm ()</text:p><text:p text:style-name="Text_20_body"><text:span text:style-name="Strong_20_Emphasis">2. Ça chauffe !</text:span></text:p><text:p text:style-name="Text_20_body">Le générateur fournit de l'énergie à la résistance qui la transfère à l'extérieur sous forme de chaleur (transfert thermique).</text:p><text:p text:style-name="Text_20_body">Tous les matériaux ont une résistance plus ou moins importante (sauf les supraconducteurs) : tous les appareils électriques chauffent.</text:p><text:p text:style-name="Text_20_body"><text:span text:style-name="Strong_20_Emphasis">Bilans énergétiques</text:span></text:p><text:p text:style-name="Text_20_body"><draw:frame draw:style-name="media" draw:name="1" text:anchor-type="as-char" draw:z-index="1" svg:width="18.018125cm" style:rel-width="100%" svg:height="5.7679166666667cm" style:rel-height="scale"><draw:image xlink:href="Pictures/0e3c1581f7d1ccbbcfb3904d4183167d.png" xlink:type="simple" xlink:show="embed" xlink:actuate="onLoad"/></draw:frame></text:p><text:p text:style-name="Text_20_body"><draw:frame draw:style-name="media" draw:name="2" text:anchor-type="as-char" draw:z-index="2" svg:width="18.018125cm" style:rel-width="100%" svg:height="3.5189583333333cm" style:rel-height="scale"><draw:image xlink:href="Pictures/2e1ad8e65a857c830b0cb2f66be1ea3d.png" xlink:type="simple" xlink:show="embed" xlink:actuate="onLoad"/></draw:frame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55:08</meta:creation-date>
    <dc:creator>Generated</dc:creator>
    <dc:date>2026-09-15T10::55:08</dc:date>
    <dc:language>en-US</dc:language>
    <meta:editing-cycles>1</meta:editing-cycles>
    <meta:editing-duration>PT0S</meta:editing-duration>
    <dc:title>4eme:2023-2024:11_12_23</dc:title>
  </office:meta>
</office:document-meta>
</file>