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0e7ce9b75d7a4d1e66b908327d85d0.png"/>
  <manifest:file-entry manifest:media-type="image/png" manifest:full-path="Pictures/4619a9bdda57befec867d7554fefeaa4.png"/>
  <manifest:file-entry manifest:media-type="image/png" manifest:full-path="Pictures/62bb26c2dc84f752c59fa8a90b7363f8.png"/>
  <manifest:file-entry manifest:media-type="image/png" manifest:full-path="Pictures/24940532992878e337513566a01e6a9b.png"/>
  <manifest:file-entry manifest:media-type="image/png" manifest:full-path="Pictures/2e56ac093a9fdd6dc47d28c6a4491c2d.png"/>
  <manifest:file-entry manifest:media-type="image/png" manifest:full-path="Pictures/90485d2b5474703ab54923e723beae64.png"/>
  <manifest:file-entry manifest:media-type="image/png" manifest:full-path="Pictures/d9c356142a14297793468858db618324.png"/>
  <manifest:file-entry manifest:media-type="image/png" manifest:full-path="Pictures/fb4ce81fcce32308387918c22c5d9cb1.png"/>
  <manifest:file-entry manifest:media-type="image/png" manifest:full-path="Pictures/2e808ebf5ea0bd85344bed830951d26d.png"/>
  <manifest:file-entry manifest:media-type="image/png" manifest:full-path="Pictures/c3e524d3a9f68d982301dae88b60888b.png"/>
  <manifest:file-entry manifest:media-type="image/png" manifest:full-path="Pictures/1cc1b60cc3c2280501d90a43eb54a942.png"/>
  <manifest:file-entry manifest:media-type="image/png" manifest:full-path="Pictures/a6d03daf33cd55db964e12e643110230.png"/>
  <manifest:file-entry manifest:media-type="image/png" manifest:full-path="Pictures/4da7ecca2b521eb2544da0f3004ec1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8_04_24"/><text:bookmark-start text:name="__RefHeading___NoTitle_1"/><text:bookmark-start text:name="section"/>08/04/2024<text:bookmark-end text:name="__RefHeading___NoTitle_1"/><text:bookmark-end text:name="section"/></text:h>
      <text:h text:style-name="Heading_20_2" text:outline-level="2"><text:bookmark-start text:name="__RefHeading___correction_activite_p_14_2"/><text:bookmark-start text:name="correction_activite_p_14"/>1. Correction activité p 14<text:bookmark-end text:name="__RefHeading___correction_activite_p_14_2"/><text:bookmark-end text:name="correction_activite_p_14"/></text:h>
      <text:p text:style-name="Text_20_body"><draw:frame draw:style-name="media" draw:name="0" text:anchor-type="as-char" draw:z-index="0" svg:width="24.077083333333cm" style:rel-width="100%" svg:height="19.023541666667cm" style:rel-height="scale"><draw:image xlink:href="Pictures/620e7ce9b75d7a4d1e66b908327d85d0.png" xlink:type="simple" xlink:show="embed" xlink:actuate="onLoad"/></draw:frame></text:p>
      <text:p text:style-name="Text_20_body"><draw:frame draw:style-name="media" draw:name="1" text:anchor-type="as-char" draw:z-index="1" svg:width="31.564791666667cm" style:rel-width="100%" svg:height="11.218333333333cm" style:rel-height="scale"><draw:image xlink:href="Pictures/4619a9bdda57befec867d7554fefeaa4.png" xlink:type="simple" xlink:show="embed" xlink:actuate="onLoad"/></draw:frame>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h text:style-name="Heading_20_2" text:outline-level="2"><text:bookmark-start text:name="__RefHeading___iii._comment_explique-t-on_4"/><text:bookmark-start text:name="iii._comment_explique-t-on"/>III. Comment explique-t-on ...<text:bookmark-end text:name="__RefHeading___iii._comment_explique-t-on_4"/><text:bookmark-end text:name="iii._comment_explique-t-on"/></text:h>
      <text:h text:style-name="Heading_20_3" text:outline-level="3"><text:bookmark-start text:name="__RefHeading___la_compressibilite_d_un_gaz_5"/><text:bookmark-start text:name="la_compressibilite_d_un_gaz"/>1. La compressibilité d'un gaz<text:bookmark-end text:name="__RefHeading___la_compressibilite_d_un_gaz_5"/><text:bookmark-end text:name="la_compressibilite_d_un_gaz"/></text:h>
      <text:p text:style-name="Text_20_body">Les molécules peuvent se rapprocher. Leur nombre ne change pas car la seringue est fermée.</text:p>
      <text:p text:style-name="Text_20_body"><draw:frame draw:style-name="media" draw:name="2" text:anchor-type="as-char" draw:z-index="2" svg:width="17.224375cm" style:rel-width="100%" svg:height="1.6139583333333cm" style:rel-height="scale"><draw:image xlink:href="Pictures/62bb26c2dc84f752c59fa8a90b7363f8.png" xlink:type="simple" xlink:show="embed" xlink:actuate="onLoad"/></draw:frame></text:p>
      <text:h text:style-name="Heading_20_3" text:outline-level="3"><text:bookmark-start text:name="__RefHeading___l_incompressibilite_d_un_liquide_ou_d_un_solide_6"/><text:bookmark-start text:name="l_incompressibilite_d_un_liquide_ou_d_un_solide"/>2. L'incompressibilité d'un liquide ou d'un solide<text:bookmark-end text:name="__RefHeading___l_incompressibilite_d_un_liquide_ou_d_un_solide_6"/><text:bookmark-end text:name="l_incompressibilite_d_un_liquide_ou_d_un_solide"/></text:h>
      <text:p text:style-name="Text_20_body">Les molécules ne peuvent pas se rapprocher davantage.</text:p>
      <text:p text:style-name="Text_20_body">Leur nombre ne change pas car la seringue est fermée.</text:p>
      <text:p text:style-name="Text_20_body"><draw:frame draw:style-name="media" draw:name="3" text:anchor-type="as-char" draw:z-index="3" svg:width="16.642291666667cm" svg:height="1.5610416666667cm"><draw:image xlink:href="Pictures/24940532992878e337513566a01e6a9b.png" xlink:type="simple" xlink:show="embed" xlink:actuate="onLoad"/></draw:frame></text:p>
      <text:h text:style-name="Heading_20_3" text:outline-level="3"><text:bookmark-start text:name="__RefHeading___NoTitle_7"/><text:bookmark-start text:name="section1"/><text:bookmark-end text:name="__RefHeading___NoTitle_7"/><text:bookmark-end text:name="section1"/></text:h>
      <text:h text:style-name="Heading_20_3" text:outline-level="3"><text:bookmark-start text:name="__RefHeading___comportement_de_la_seringue_8"/><text:bookmark-start text:name="comportement_de_la_seringue"/>3. Comportement de la seringue<text:bookmark-end text:name="__RefHeading___comportement_de_la_seringue_8"/><text:bookmark-end text:name="comportement_de_la_seringue"/></text:h>
      <text:p text:style-name="Text_20_body">Pourquoi le piston revient en place tout seul ?</text:p>
      <text:p text:style-name="Text_20_body">Animation JP Fornat : https://www.pccl.fr/physique_chimie_college_lycee/quatrieme/chimie/air_pression.htm</text:p>
      <text:h text:style-name="Heading_20_3" text:outline-level="3"><text:bookmark-start text:name="__RefHeading___conservation_de_la_masse_lors_d_un_melange_eau_sel_9"/><text:bookmark-start text:name="conservation_de_la_masse_lors_d_un_melange_eau_sel"/>4. Conservation de la masse lors d'un mélange eau sel<text:bookmark-end text:name="__RefHeading___conservation_de_la_masse_lors_d_un_melange_eau_sel_9"/><text:bookmark-end text:name="conservation_de_la_masse_lors_d_un_melange_eau_sel"/></text:h>
      <text:p text:style-name="Text_20_body">On mesure la masse de l'eau et du sel avant le mélange.</text:p>
      <text:p text:style-name="Text_20_body"><draw:frame draw:style-name="media" draw:name="4" text:anchor-type="as-char" draw:z-index="4" svg:width="12.752916666667cm" svg:height="9.5514583333333cm"><draw:image xlink:href="Pictures/2e56ac093a9fdd6dc47d28c6a4491c2d.png" xlink:type="simple" xlink:show="embed" xlink:actuate="onLoad"/></draw:frame></text:p>
      <text:p text:style-name="Text_20_body"><draw:frame draw:style-name="media" draw:name="5" text:anchor-type="as-char" draw:z-index="5" svg:width="12.620625cm" svg:height="9.3397916666667cm"><draw:image xlink:href="Pictures/90485d2b5474703ab54923e723beae64.png" xlink:type="simple" xlink:show="embed" xlink:actuate="onLoad"/></draw:frame></text:p>
      <text:p text:style-name="Text_20_body">On mesure la masse de l'eau salée.</text:p>
      <text:p text:style-name="Text_20_body"><draw:frame draw:style-name="media" draw:name="6" text:anchor-type="as-char" draw:z-index="6" svg:width="12.3825cm" svg:height="9.3133333333333cm"><draw:image xlink:href="Pictures/d9c356142a14297793468858db618324.png" xlink:type="simple" xlink:show="embed" xlink:actuate="onLoad"/></draw:frame></text:p>
      <text:p text:style-name="Text_20_body"><draw:frame draw:style-name="media" draw:name="7" text:anchor-type="as-char" draw:z-index="7" svg:width="12.435416666667cm" svg:height="9.2604166666667cm"><draw:image xlink:href="Pictures/fb4ce81fcce32308387918c22c5d9cb1.png" xlink:type="simple" xlink:show="embed" xlink:actuate="onLoad"/></draw:frame></text:p>
      <text:p text:style-name="Text_20_body">La masse n'a pas varié.</text:p>
      <text:p text:style-name="Text_20_body"><draw:frame draw:style-name="media" draw:name="8" text:anchor-type="as-char" draw:z-index="8" svg:width="17.436041666667cm" style:rel-width="100%" svg:height="8.09625cm" style:rel-height="scale"><draw:image xlink:href="Pictures/2e808ebf5ea0bd85344bed830951d26d.png" xlink:type="simple" xlink:show="embed" xlink:actuate="onLoad"/></draw:frame></text:p>
      <text:p text:style-name="Text_20_body"><draw:frame draw:style-name="media" draw:name="9" text:anchor-type="as-char" draw:z-index="9" svg:width="7.77875cm" style:rel-width="100%" svg:height="8.3872916666667cm" style:rel-height="scale"><draw:image xlink:href="Pictures/c3e524d3a9f68d982301dae88b60888b.png" xlink:type="simple" xlink:show="embed" xlink:actuate="onLoad"/></draw:frame></text:p>
      <text:p text:style-name="Text_20_body">Le nombre de molécule ne change pas, donc la masse ne change pas non plus.</text:p>
      <text:h text:style-name="Heading_20_3" text:outline-level="3"><text:bookmark-start text:name="__RefHeading___conservation_de_la_masse_lors_de_la_fusion_d_un_glacon_10"/><text:bookmark-start text:name="conservation_de_la_masse_lors_de_la_fusion_d_un_glacon"/>5. Conservation de la masse lors de la fusion d'un glaçon<text:bookmark-end text:name="__RefHeading___conservation_de_la_masse_lors_de_la_fusion_d_un_glacon_10"/><text:bookmark-end text:name="conservation_de_la_masse_lors_de_la_fusion_d_un_glacon"/></text:h>
      <text:p text:style-name="Text_20_body"><draw:frame draw:style-name="media" draw:name="10" text:anchor-type="as-char" draw:z-index="10" svg:width="12.885208333333cm" svg:height="9.6308333333333cm"><draw:image xlink:href="Pictures/1cc1b60cc3c2280501d90a43eb54a942.png" xlink:type="simple" xlink:show="embed" xlink:actuate="onLoad"/></draw:frame></text:p>
      <text:p text:style-name="Text_20_body"><draw:frame draw:style-name="media" draw:name="11" text:anchor-type="as-char" draw:z-index="11" svg:width="12.911666666667cm" svg:height="9.6572916666667cm"><draw:image xlink:href="Pictures/a6d03daf33cd55db964e12e643110230.png" xlink:type="simple" xlink:show="embed" xlink:actuate="onLoad"/></draw:frame></text:p>
      <text:p text:style-name="Text_20_body"><draw:frame draw:style-name="media" draw:name="12" text:anchor-type="as-char" draw:z-index="12" svg:width="14.9225cm" svg:height="8.9958333333333cm"><draw:image xlink:href="Pictures/4da7ecca2b521eb2544da0f3004ec110.png" xlink:type="simple" xlink:show="embed" xlink:actuate="onLoad"/></draw:frame></text:p>
      <text:p text:style-name="Text_20_body">La masse ne varie pas car le nombre de molécule ne change pas.</text:p>
      <text:h text:style-name="Heading_20_3" text:outline-level="3"><text:bookmark-start text:name="__RefHeading___pourquoi_le_linge_seche_plus_vite_quand_on_il_y_a_du_vent_11"/><text:bookmark-start text:name="pourquoi_le_linge_seche_plus_vite_quand_on_il_y_a_du_vent"/>6. Pourquoi le linge sèche plus vite quand on il y a du vent<text:bookmark-end text:name="__RefHeading___pourquoi_le_linge_seche_plus_vite_quand_on_il_y_a_du_vent_11"/><text:bookmark-end text:name="pourquoi_le_linge_seche_plus_vite_quand_on_il_y_a_du_vent"/></text:h>
      <text:h text:style-name="Heading_20_3" text:outline-level="3"><text:bookmark-start text:name="__RefHeading___pour_un_liquide_n_a_pas_de_forme_propre_12"/><text:bookmark-start text:name="pour_un_liquide_n_a_pas_de_forme_propre"/>7. Pour un liquide n'a pas de forme propre<text:bookmark-end text:name="__RefHeading___pour_un_liquide_n_a_pas_de_forme_propre_12"/><text:bookmark-end text:name="pour_un_liquide_n_a_pas_de_forme_propre"/></text:h>
      <text:h text:style-name="Heading_20_3" text:outline-level="3"><text:bookmark-start text:name="__RefHeading___eau_liquide_qui_devient_de_la_vapeur_13"/><text:bookmark-start text:name="eau_liquide_qui_devient_de_la_vapeur"/>8. Eau liquide qui devient de la vapeur<text:bookmark-end text:name="__RefHeading___eau_liquide_qui_devient_de_la_vapeur_13"/><text:bookmark-end text:name="eau_liquide_qui_devient_de_la_vapeur"/></text:h>
      <text:h text:style-name="Heading_20_3" text:outline-level="3"><text:bookmark-start text:name="__RefHeading___un_parfum_se_diffuse_tout_seul_dans_une_salle_14"/><text:bookmark-start text:name="un_parfum_se_diffuse_tout_seul_dans_une_salle"/>9. Un parfum se diffuse tout seul dans une salle<text:bookmark-end text:name="__RefHeading___un_parfum_se_diffuse_tout_seul_dans_une_salle_14"/><text:bookmark-end text:name="un_parfum_se_diffuse_tout_seul_dans_une_salle"/></text:h>
      <text:h text:style-name="Heading_20_3" text:outline-level="3"><text:bookmark-start text:name="__RefHeading___gaz_se_melangent_15"/><text:bookmark-start text:name="gaz_se_melangent"/>10. 2 gaz se mélangent<text:bookmark-end text:name="__RefHeading___gaz_se_melangent_15"/><text:bookmark-end text:name="gaz_se_melangent"/></text:h>
      <text:h text:style-name="Heading_20_3" text:outline-level="3"><text:bookmark-start text:name="__RefHeading___liquides_qui_se_melangent_16"/><text:bookmark-start text:name="liquides_qui_se_melangent"/>11. 2 liquides qui se mélangent<text:bookmark-end text:name="__RefHeading___liquides_qui_se_melangent_16"/><text:bookmark-end text:name="liquides_qui_se_melang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43:02</meta:creation-date>
    <dc:creator>Generated</dc:creator>
    <dc:date>2026-09-16T03::43:02</dc:date>
    <dc:language>en-US</dc:language>
    <meta:editing-cycles>1</meta:editing-cycles>
    <meta:editing-duration>PT0S</meta:editing-duration>
    <dc:title>4eme:2023-2024:08_04_24</dc:title>
  </office:meta>
</office:document-meta>
</file>