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6ee3d5a9c862ba8aa751f1bbadf3a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06_11_23"/><text:bookmark-start text:name="__RefHeading___NoTitle_1"/><text:bookmark-start text:name="section"/>06/11/23<text:bookmark-end text:name="__RefHeading___NoTitle_1"/><text:bookmark-end text:name="section"/></text:h>
      <text:h text:style-name="Heading_20_2" text:outline-level="2"><text:bookmark-start text:name="__RefHeading___activite_4_p_145_pour_les_4c_4a_et_4b_2"/><text:bookmark-start text:name="activite_4_p_145_pour_les_4c_4a_et_4b"/>1. Activité 4 p 145 pour les 4C, 4A et 4B<text:bookmark-end text:name="__RefHeading___activite_4_p_145_pour_les_4c_4a_et_4b_2"/><text:bookmark-end text:name="activite_4_p_145_pour_les_4c_4a_et_4b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</text:p><text:p text:style-name="Text_20_body"><draw:frame draw:style-name="media" draw:name="0" text:anchor-type="as-char" draw:z-index="0" svg:width="8.9958333333333cm" style:rel-width="100%" svg:height="5.476875cm" style:rel-height="scale"><draw:image xlink:href="Pictures/a96ee3d5a9c862ba8aa751f1bbadf3a7.png" xlink:type="simple" xlink:show="embed" xlink:actuate="onLoad"/></draw:frame></text:p><text:p text:style-name="Text_20_body">2. I<text:span text:style-name="sub">1</text:span> = I<text:span text:style-name="sub">2</text:span> = I<text:span text:style-name="sub">3</text:span> = 0,1A</text:p><text:p text:style-name="Text_20_body">3. Les valeurs des 3 intensités sont égales</text:p><text:p text:style-name="Text_20_body">4. I<text:span text:style-name="sub">1</text:span> = I<text:span text:style-name="sub">2</text:span> = I<text:span text:style-name="sub">3</text:span></text:p><text:p text:style-name="Text_20_body">5. Dans un circuit en série, l'intensité du courant est la même en tout point.</text:p><text:p text:style-name="Text_20_body">6. La lampe L<text:span text:style-name="sub">1</text:span> brille normalement puisque son intensité nominale est de 0,1A et l'intensité du courant qui la traverse est de 0,1A aussi.</text:p><text:p text:style-name="Text_20_body">La lampe L<text:span text:style-name="sub">2</text:span> brille faiblement puisque son intensité nominale est de 0,3A et l'intensité du courant qui la traverse est de 0,1A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8::05:32</meta:creation-date>
    <dc:creator>Generated</dc:creator>
    <dc:date>2026-09-13T08::05:32</dc:date>
    <dc:language>en-US</dc:language>
    <meta:editing-cycles>1</meta:editing-cycles>
    <meta:editing-duration>PT0S</meta:editing-duration>
    <dc:title>4eme:2023-2024:06_11_23</dc:title>
  </office:meta>
</office:document-meta>
</file>