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add0a0fe4d1e048df8cb3547f1ac3d.png"/>
  <manifest:file-entry manifest:media-type="image/png" manifest:full-path="Pictures/d85c06d167f225cbc554e11ecb57d518.png"/>
  <manifest:file-entry manifest:media-type="image/png" manifest:full-path="Pictures/998178bfea9aa2d2e8b6c5262a15e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3_06_24"/><text:bookmark-start text:name="__RefHeading___NoTitle_1"/><text:bookmark-start text:name="section"/>03/06/2024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Modélisation de la combustion du carbone dans le dioxygène</text:span></text:p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0" text:anchor-type="as-char" draw:z-index="0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4"/><text:bookmark-start text:name="combustion_du_methane"/>2.3. Combustion du méthane<text:bookmark-end text:name="__RefHeading___combustion_du_methane_4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1" text:anchor-type="as-char" draw:z-index="1" svg:width="15.028333333333cm" svg:height="2.2754166666667cm"><draw:image xlink:href="Pictures/d85c06d167f225cbc554e11ecb57d518.png" xlink:type="simple" xlink:show="embed" xlink:actuate="onLoad"/></draw:frame></text:p><text:p text:style-name="Text_20_body">Il y a un problème : 1 atome d'oxygène a disparu et 2 atomes d'hydogène ont disparus. Or la masse se conserve lors d'une réaction chimique donc les atomes ne peuvent pas apparaître ni disparaître.</text:p><text:p text:style-name="Text_20_body">En réalité il se passe la réaction suivante :</text:p><text:p text:style-name="Text_20_body"><draw:frame draw:style-name="media" draw:name="2" text:anchor-type="as-char" draw:z-index="2" svg:width="15.028333333333cm" svg:height="2.9897916666667cm"><draw:image xlink:href="Pictures/998178bfea9aa2d2e8b6c5262a15e190.png" xlink:type="simple" xlink:show="embed" xlink:actuate="onLoad"/></draw:frame></text:p><text:p text:style-name="Text_20_body">Donc</text:p><text:p text:style-name="Text_20_body">CH<text:span text:style-name="sub">4</text:span> + 2 O<text:span text:style-name="sub">2</text:span> —&gt; CO<text:span text:style-name="sub">2</text:span> + 2 H<text:span text:style-name="sub">2</text:span> O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56:09</meta:creation-date>
    <dc:creator>Generated</dc:creator>
    <dc:date>2026-09-15T04::56:09</dc:date>
    <dc:language>en-US</dc:language>
    <meta:editing-cycles>1</meta:editing-cycles>
    <meta:editing-duration>PT0S</meta:editing-duration>
    <dc:title>4eme:2023-2024:03_06_24</dc:title>
  </office:meta>
</office:document-meta>
</file>