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  <manifest:file-entry manifest:media-type="image/png" manifest:full-path="Pictures/df23f0452a4bb2b279ed5e018ff92f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6b"/><text:bookmark-start text:name="__RefHeading___seance_26b_1"/><text:bookmark-start text:name="seance_26b"/>Séance 26b<text:bookmark-end text:name="__RefHeading___seance_26b_1"/><text:bookmark-end text:name="seance_26b"/></text:h>
      <text:h text:style-name="Heading_20_2" text:outline-level="2"><text:bookmark-start text:name="__RefHeading___ds_energie_puissance_2"/><text:bookmark-start text:name="ds_energie_puissance"/>1. DS énergie puissance<text:bookmark-end text:name="__RefHeading___ds_energie_puissance_2"/><text:bookmark-end text:name="ds_energie_puissance"/></text:h>
      <text:h text:style-name="Heading_20_2" text:outline-level="2"><text:bookmark-start text:name="__RefHeading___rendement_3"/><text:bookmark-start text:name="rendement"/>2. Rendement<text:bookmark-end text:name="__RefHeading___rendement_3"/><text:bookmark-end text:name="rendement"/></text:h>
      <text:p text:style-name="Text_20_body"><text:span text:style-name="Strong_20_Emphasis">Activité p 136</text:span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'énergie électrique est convertie en énergie thermique</text:p><text:p text:style-name="Text_20_body">2. Cellule photovoltaïque :</text:p><text:p text:style-name="Text_20_body">- Energie utile = énergie électrique 20%</text:p><text:p text:style-name="Text_20_body">- Energie inutile = énergie thermique 80%</text:p><text:p text:style-name="Text_20_body">3. Fer à lisser :</text:p><text:p text:style-name="Text_20_body">- Energie utile = énergie thermique</text:p><text:p text:style-name="Text_20_body">- Energie inutile = il n'y en a pas</text:p><text:p text:style-name="Text_20_body"> car </text:p>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<text:p text:style-name="Text_20_body">3cm pour 100J</text:p><table:table table:style-name="Table"><table:table-column/><table:table-column/><table:table-row><table:table-cell office:value-type="string" table:style-name="tablecell"><text:p text:style-name="tablealignleft">3cm</text:p></table:table-cell><table:table-cell office:value-type="string" table:style-name="tablecell"><text:p text:style-name="tablealignleft">100J</text:p></table:table-cell></table:table-row><table:table-row><table:table-cell office:value-type="string" table:style-name="tablecell"><text:p text:style-name="tablealignleft">?cm</text:p></table:table-cell><table:table-cell office:value-type="string" table:style-name="tablecell"><text:p text:style-name="tablealignleft">20J</text:p></table:table-cell></table:table-row></table:table><text:p text:style-name="Text_20_body">Pour 20J, il faut une barre de 20 x 3 / 100 = 0,6cm</text:p><text:p text:style-name="Text_20_body">5. </text:p></table:table-cell></table:table-row></table:table></draw:text-box></draw:frame></text:p>
      <text:h text:style-name="Heading_20_2" text:outline-level="2"><text:bookmark-start text:name="__RefHeading___lecon_sur_la_lumiere_4"/><text:bookmark-start text:name="lecon_sur_la_lumiere"/>3. Leçon sur la lumière<text:bookmark-end text:name="__RefHeading___lecon_sur_la_lumiere_4"/><text:bookmark-end text:name="lecon_sur_la_lumiere"/></text:h>
      <text:p text:style-name="Text_20_body">https://nuage03.apps.education.fr/index.php/s/LcMHRAQQrxaeLCN</text:p>
      <text:p text:style-name="Text_20_body"><draw:frame draw:style-name="media" draw:name="2" text:anchor-type="as-char" draw:z-index="2" svg:width="25.214791666667cm" style:rel-width="100%" svg:height="32.279166666667cm" style:rel-height="scale"><draw:image xlink:href="Pictures/df23f0452a4bb2b279ed5e018ff92f57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https://nuage03.apps.education.fr/index.php/s/zozyZoRZtaF8MFK</text:p>
      <text:p text:style-name="Text_20_body">Convection</text:p>
      <text:p text:style-name="Text_20_body">Conduction thermique</text:p>
      <text:p text:style-name="Text_20_body">Rayonnement</text:p>
      <text:p text:style-name="Text_20_body">Explic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3:41</meta:creation-date>
    <dc:creator>Generated</dc:creator>
    <dc:date>2026-08-24T04::23:41</dc:date>
    <dc:language>en-US</dc:language>
    <meta:editing-cycles>1</meta:editing-cycles>
    <meta:editing-duration>PT0S</meta:editing-duration>
    <dc:title>3eme20252026:seance_26b</dc:title>
  </office:meta>
</office:document-meta>
</file>