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9ba96bbe2784b75bc64bcd706281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4b"/><text:bookmark-start text:name="__RefHeading___seance_24b_1"/><text:bookmark-start text:name="seance_24b"/>Séance 24b<text:bookmark-end text:name="__RefHeading___seance_24b_1"/><text:bookmark-end text:name="seance_24b"/></text:h>
      <text:h text:style-name="Heading_20_2" text:outline-level="2"><text:bookmark-start text:name="__RefHeading___correction_exercices_energie_puissance_2"/><text:bookmark-start text:name="correction_exercices_energie_puissance"/>1. Correction exercices Energie Puissance<text:bookmark-end text:name="__RefHeading___correction_exercices_energie_puissance_2"/><text:bookmark-end text:name="correction_exercices_energie_puissance"/></text:h>
      <text:p text:style-name="Text_20_body"><draw:frame draw:style-name="media" draw:name="0" text:anchor-type="as-char" draw:z-index="0" svg:width="21.933958333333cm" style:rel-width="100%" svg:height="9.36625cm" style:rel-height="scale"><draw:image xlink:href="Pictures/4e9ba96bbe2784b75bc64bcd7062816a.png" xlink:type="simple" xlink:show="embed" xlink:actuate="onLoad"/></draw:frame></text:p>
      <text:h text:style-name="Heading_20_2" text:outline-level="2"><text:bookmark-start text:name="__RefHeading___lecon_sur_le_son_3"/><text:bookmark-start text:name="lecon_sur_le_son"/>2. Leçon sur le son<text:bookmark-end text:name="__RefHeading___lecon_sur_le_son_3"/><text:bookmark-end text:name="lecon_sur_le_son"/></text:h>
      <text:p text:style-name="Text_20_body">https://nuage03.apps.education.fr/index.php/s/BMiGiX5RFTMBZz7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https://nuage03.apps.education.fr/index.php/s/zozyZoRZtaF8MFK</text:p>
      <text:p text:style-name="Text_20_body">Convection</text:p>
      <text:p text:style-name="Text_20_body">Conduction thermique</text:p>
      <text:p text:style-name="Text_20_body">Rayonnement</text:p>
      <text:p text:style-name="Text_20_body">Explica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3:32</meta:creation-date>
    <dc:creator>Generated</dc:creator>
    <dc:date>2026-08-28T07::13:32</dc:date>
    <dc:language>en-US</dc:language>
    <meta:editing-cycles>1</meta:editing-cycles>
    <meta:editing-duration>PT0S</meta:editing-duration>
    <dc:title>3eme20252026:seance_24b</dc:title>
  </office:meta>
</office:document-meta>
</file>