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bf1723c712da367b5549f69cbc79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1"/><text:bookmark-start text:name="__RefHeading___seance_21_1"/><text:bookmark-start text:name="seance_21"/>Séance 21<text:bookmark-end text:name="__RefHeading___seance_21_1"/><text:bookmark-end text:name="seance_21"/></text:h>
      <text:h text:style-name="Heading_20_2" text:outline-level="2"><text:bookmark-start text:name="__RefHeading___retour_sur_les_centrales_electriques_2"/><text:bookmark-start text:name="retour_sur_les_centrales_electriques"/>1. Retour sur les centrales électriques<text:bookmark-end text:name="__RefHeading___retour_sur_les_centrales_electriques_2"/><text:bookmark-end text:name="retour_sur_les_centrales_electriques"/></text:h>
      <text:p text:style-name="Text_20_body">Un résumé du fonctionnement de la centrale électrique a été écrit côté exercice.</text:p>
      <text:p text:style-name="Text_20_body">Coller les 4 pages côté leçon :</text:p>
      <text:p text:style-name="Text_20_body">https://nuage03.apps.education.fr/index.php/s/bLEJmPxwtbYMb56</text:p>
      <text:p text:style-name="Text_20_body"><draw:frame draw:style-name="media" draw:name="0" text:anchor-type="as-char" draw:z-index="0" svg:width="23.098125cm" style:rel-width="100%" svg:height="8.1227083333333cm" style:rel-height="scale"><draw:image xlink:href="Pictures/1cbf1723c712da367b5549f69cbc795c.png" xlink:type="simple" xlink:show="embed" xlink:actuate="onLoad"/></draw:frame></text:p>
      <text:p text:style-name="Text_20_body">Correction : https://nuage03.apps.education.fr/index.php/s/CiBJJR9xBNwq4DR</text:p>
      <text:h text:style-name="Heading_20_2" text:outline-level="2"><text:bookmark-start text:name="__RefHeading___a_faire_pour_la_prochaine_fois_3"/><text:bookmark-start text:name="a_faire_pour_la_prochaine_fois"/>2. A faire pour la prochaine fois<text:bookmark-end text:name="__RefHeading___a_faire_pour_la_prochaine_fois_3"/><text:bookmark-end text:name="a_faire_pour_la_prochaine_fois"/></text:h>
      <text:p text:style-name="Text_20_body">DS sur chp VIII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03:43</meta:creation-date>
    <dc:creator>Generated</dc:creator>
    <dc:date>2026-09-17T13::03:43</dc:date>
    <dc:language>en-US</dc:language>
    <meta:editing-cycles>1</meta:editing-cycles>
    <meta:editing-duration>PT0S</meta:editing-duration>
    <dc:title>3eme20252026:seance_21</dc:title>
  </office:meta>
</office:document-meta>
</file>