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5ea6ef9387dee0ff808b4a370925bd.png"/>
  <manifest:file-entry manifest:media-type="image/png" manifest:full-path="Pictures/eebccd900fba6aefdebeca031917171f.png"/>
  <manifest:file-entry manifest:media-type="image/png" manifest:full-path="Pictures/36b8fcfcfeaba0722b1690ae387c77fd.png"/>
  <manifest:file-entry manifest:media-type="image/png" manifest:full-path="Pictures/72e464439d9e4958070435804c96cf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9bis"/><text:bookmark-start text:name="__RefHeading___seance_19bis_1"/><text:bookmark-start text:name="seance_19bis"/>Séance 19bis<text:bookmark-end text:name="__RefHeading___seance_19bis_1"/><text:bookmark-end text:name="seance_19bis"/></text:h>
      <text:h text:style-name="Heading_20_2" text:outline-level="2"><text:bookmark-start text:name="__RefHeading___fait_pour_aujourd_hui_2"/><text:bookmark-start text:name="fait_pour_aujourd_hui"/>1. Fait pour aujourd'hui<text:bookmark-end text:name="__RefHeading___fait_pour_aujourd_hui_2"/><text:bookmark-end text:name="fait_pour_aujourd_hui"/></text:h>
      <text:p text:style-name="Text_20_body"><draw:frame draw:style-name="media" draw:name="0" text:anchor-type="as-char" draw:z-index="0" svg:width="18.547291666667cm" style:rel-width="100%" svg:height="12.911666666667cm" style:rel-height="scale"><draw:image xlink:href="Pictures/ab5ea6ef9387dee0ff808b4a370925bd.png" xlink:type="simple" xlink:show="embed" xlink:actuate="onLoad"/></draw:frame></text:p>
      <text:p text:style-name="Text_20_body"><draw:frame draw:style-name="media" draw:name="1" text:anchor-type="as-char" draw:z-index="1" svg:width="18.57375cm" style:rel-width="100%" svg:height="21.510625cm" style:rel-height="scale"><draw:image xlink:href="Pictures/eebccd900fba6aefdebeca031917171f.png" xlink:type="simple" xlink:show="embed" xlink:actuate="onLoad"/></draw:frame></text:p>
      <text:p text:style-name="Text_20_body"><draw:frame draw:style-name="media" draw:name="2" text:anchor-type="as-char" draw:z-index="2" svg:width="18.335625cm" style:rel-width="100%" svg:height="11.773958333333cm" style:rel-height="scale"><draw:image xlink:href="Pictures/36b8fcfcfeaba0722b1690ae387c77fd.png" xlink:type="simple" xlink:show="embed" xlink:actuate="onLoad"/></draw:frame></text:p>
      <text:h text:style-name="Heading_20_2" text:outline-level="2"><text:bookmark-start text:name="__RefHeading___a_faire_aujourd_hui_3"/><text:bookmark-start text:name="a_faire_aujourd_hui"/>2. A faire aujourd'hui<text:bookmark-end text:name="__RefHeading___a_faire_aujourd_hui_3"/><text:bookmark-end text:name="a_faire_aujourd_hui"/></text:h>
      <text:p text:style-name="Text_20_body"><draw:frame draw:style-name="media" draw:name="3" text:anchor-type="as-char" draw:z-index="3" svg:width="18.335625cm" style:rel-width="100%" svg:height="11.324166666667cm" style:rel-height="scale"><draw:image xlink:href="Pictures/72e464439d9e4958070435804c96cfc8.png" xlink:type="simple" xlink:show="embed" xlink:actuate="onLoad"/></draw:frame></text:p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DS (QCM en classe) sur les révisions de 4ème et 5è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7::57:28</meta:creation-date>
    <dc:creator>Generated</dc:creator>
    <dc:date>2026-09-01T07::57:28</dc:date>
    <dc:language>en-US</dc:language>
    <meta:editing-cycles>1</meta:editing-cycles>
    <meta:editing-duration>PT0S</meta:editing-duration>
    <dc:title>3eme20252026:seance_19bis</dc:title>
  </office:meta>
</office:document-meta>
</file>