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e5ccb5fb1b87da77bf19dd10c11e79.png"/>
  <manifest:file-entry manifest:media-type="image/png" manifest:full-path="Pictures/23b3dbf40249ab59efeb6a4fdeeea64e.png"/>
  <manifest:file-entry manifest:media-type="image/png" manifest:full-path="Pictures/880e3f1f73b6bd5d37353bb1c69aee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8bis"/><text:bookmark-start text:name="__RefHeading___seance_18_1"/><text:bookmark-start text:name="seance_18"/>Séance 18<text:bookmark-end text:name="__RefHeading___seance_18_1"/><text:bookmark-end text:name="seance_18"/></text:h>
      <text:h text:style-name="Heading_20_2" text:outline-level="2"><text:bookmark-start text:name="__RefHeading___ds_sur_les_revisions_de_chimie_et_de_mecanique_2"/><text:bookmark-start text:name="ds_sur_les_revisions_de_chimie_et_de_mecanique"/>1. DS sur les révisions de chimie et de mécanique<text:bookmark-end text:name="__RefHeading___ds_sur_les_revisions_de_chimie_et_de_mecanique_2"/><text:bookmark-end text:name="ds_sur_les_revisions_de_chimie_et_de_mecanique"/></text:h>
      <text:p text:style-name="Text_20_body"><draw:frame draw:style-name="media" draw:name="0" text:anchor-type="as-char" draw:z-index="0" svg:width="18.944166666667cm" style:rel-width="100%" svg:height="11.58875cm" style:rel-height="scale"><draw:image xlink:href="Pictures/d9e5ccb5fb1b87da77bf19dd10c11e79.png" xlink:type="simple" xlink:show="embed" xlink:actuate="onLoad"/></draw:frame></text:p>
      <text:h text:style-name="Heading_20_2" text:outline-level="2"><text:bookmark-start text:name="__RefHeading___lire_l_heure_3"/><text:bookmark-start text:name="lire_l_heure"/>2. Lire l'heure<text:bookmark-end text:name="__RefHeading___lire_l_heure_3"/><text:bookmark-end text:name="lire_l_heure"/></text:h>
      <text:p text:style-name="Text_20_body"><draw:frame draw:style-name="media" draw:name="1" text:anchor-type="as-char" draw:z-index="1" svg:width="18.811875cm" style:rel-width="100%" svg:height="11.403541666667cm" style:rel-height="scale"><draw:image xlink:href="Pictures/23b3dbf40249ab59efeb6a4fdeeea64e.png" xlink:type="simple" xlink:show="embed" xlink:actuate="onLoad"/></draw:frame></text:p>
      <text:h text:style-name="Heading_20_2" text:outline-level="2"><text:bookmark-start text:name="__RefHeading___a_faire_cette_seance_et_la_prochaine_4"/><text:bookmark-start text:name="a_faire_cette_seance_et_la_prochaine"/>3. A faire cette séance et la prochaine<text:bookmark-end text:name="__RefHeading___a_faire_cette_seance_et_la_prochaine_4"/><text:bookmark-end text:name="a_faire_cette_seance_et_la_prochaine"/></text:h>
      <text:p text:style-name="Text_20_body">Révisions d'électricité (faire des fiches de révision côté leçon)</text:p>
      <text:p text:style-name="Text_20_body"><draw:frame draw:style-name="media" draw:name="2" text:anchor-type="as-char" draw:z-index="2" svg:width="17.965208333333cm" style:rel-width="100%" svg:height="21.881041666667cm" style:rel-height="scale"><draw:image xlink:href="Pictures/880e3f1f73b6bd5d37353bb1c69aee5b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Poursuivre les révis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4::23:58</meta:creation-date>
    <dc:creator>Generated</dc:creator>
    <dc:date>2026-08-24T04::23:58</dc:date>
    <dc:language>en-US</dc:language>
    <meta:editing-cycles>1</meta:editing-cycles>
    <meta:editing-duration>PT0S</meta:editing-duration>
    <dc:title>3eme20252026:seance_18bis</dc:title>
  </office:meta>
</office:document-meta>
</file>