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b4f5cc4cc78685ca6092d1935048ac.png"/>
  <manifest:file-entry manifest:media-type="image/png" manifest:full-path="Pictures/8b28ac5c3fb2e09f4f524318aca0e082.png"/>
  <manifest:file-entry manifest:media-type="image/png" manifest:full-path="Pictures/31b29cac55a0d514e322c9a75817ce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text:span text:style-name="Strong_20_Emphasis">Exercice 1 et 2</text:span></text:p>
      <text:p text:style-name="Text_20_body">https://nuage03.apps.education.fr/index.php/s/tCK8bGD9iyiaYpK</text:p>
      <text:p text:style-name="Text_20_body"><draw:frame draw:style-name="media" draw:name="0" text:anchor-type="as-char" draw:z-index="0" svg:width="23.65375cm" style:rel-width="100%" svg:height="21.007916666667cm" style:rel-height="scale"><draw:image xlink:href="Pictures/bcb4f5cc4cc78685ca6092d1935048ac.png" xlink:type="simple" xlink:show="embed" xlink:actuate="onLoad"/></draw:frame></text:p>
      <text:h text:style-name="Heading_20_2" text:outline-level="2"><text:bookmark-start text:name="__RefHeading___revisions_de_mecanique_questions_reponses_3"/><text:bookmark-start text:name="revisions_de_mecanique_questions_reponses"/>2. Révisions de mécanique (questions réponses)<text:bookmark-end text:name="__RefHeading___revisions_de_mecanique_questions_reponses_3"/><text:bookmark-end text:name="revisions_de_mecanique_questions_reponses"/></text:h>
      <text:p text:style-name="Text_20_body">Sur ELEA</text:p>
      <text:h text:style-name="Heading_20_2" text:outline-level="2"><text:bookmark-start text:name="__RefHeading___force_de_gravitation_chapitre_vgravitation_universelle_et_evolution_de_l_univers_4"/><text:bookmark-start text:name="force_de_gravitation_chapitre_vgravitation_universelle_et_evolution_de_l_univers"/>3. Force de gravitation Chapitre V : Gravitation universelle et évolution de l'Univers<text:bookmark-end text:name="__RefHeading___force_de_gravitation_chapitre_vgravitation_universelle_et_evolution_de_l_univers_4"/><text:bookmark-end text:name="force_de_gravitation_chapitre_vgravitation_universelle_et_evolution_de_l_univers"/></text:h>
      <text:p text:style-name="Text_20_body">https://nuage03.apps.education.fr/index.php/s/5q8mF8CWxXHND3G</text:p>
      <text:p text:style-name="Text_20_body"><draw:frame draw:style-name="media" draw:name="1" text:anchor-type="as-char" draw:z-index="1" svg:width="18.89125cm" style:rel-width="100%" svg:height="16.51cm" style:rel-height="scale"><draw:image xlink:href="Pictures/8b28ac5c3fb2e09f4f524318aca0e082.png" xlink:type="simple" xlink:show="embed" xlink:actuate="onLoad"/></draw:frame></text:p>
      <text:p text:style-name="Text_20_body">+ exercices corrigés sur ELEA</text:p>
      <text:p text:style-name="Text_20_body"><draw:frame draw:style-name="media" draw:name="2" text:anchor-type="as-char" draw:z-index="2" svg:width="17.78cm" style:rel-width="100%" svg:height="8.651875cm" style:rel-height="scale"><draw:image xlink:href="Pictures/31b29cac55a0d514e322c9a75817ce64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révisions de mécanique</text:p>
      <text:p text:style-name="Text_20_body">Entrainez-vous sur la gravitation (être capable de calculer une force de gravitatio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10</meta:creation-date>
    <dc:creator>Generated</dc:creator>
    <dc:date>2026-09-07T18::31:10</dc:date>
    <dc:language>en-US</dc:language>
    <meta:editing-cycles>1</meta:editing-cycles>
    <meta:editing-duration>PT0S</meta:editing-duration>
    <dc:title>3eme20252026:seance_12</dc:title>
  </office:meta>
</office:document-meta>
</file>