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0c0d80d64be36f039aca784d60c9f9.png"/>
  <manifest:file-entry manifest:media-type="image/png" manifest:full-path="Pictures/d1f189924fc0fb1c5bb784b8f3609f60.png"/>
  <manifest:file-entry manifest:media-type="image/png" manifest:full-path="Pictures/d6d8bb98a50198a54460154474c3c33a.png"/>
  <manifest:file-entry manifest:media-type="image/png" manifest:full-path="Pictures/b2ca0e9a55ff61b0daa0512b4a316076.png"/>
  <manifest:file-entry manifest:media-type="image/png" manifest:full-path="Pictures/10d78a8cbbda03efa462e23f544d22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30_01_2023_3c_3d:start"/><text:bookmark-start text:name="__RefHeading___semaine_du_30_01_23_1"/><text:bookmark-start text:name="semaine_du_30_01_23"/>Semaine du 30/01/23<text:bookmark-end text:name="__RefHeading___semaine_du_30_01_23_1"/><text:bookmark-end text:name="semaine_du_30_01_23"/></text:h>
      <text:p text:style-name="Text_20_body">Correction des diagrammes énergétiques :</text:p>
      <text:p text:style-name="Text_20_body">:3eme:semaine_du_23_01_2023_3c_3d:2023-01-16diagrammeenergetique-correction.pdf</text:p>
      <text:h text:style-name="Heading_20_2" text:outline-level="2"><text:bookmark-start text:name="__RefHeading___correction_exercice_qui_etait_a_faire_2"/><text:bookmark-start text:name="correction_exercice_qui_etait_a_faire"/>1. Correction exercice qui était à faire<text:bookmark-end text:name="__RefHeading___correction_exercice_qui_etait_a_faire_2"/><text:bookmark-end text:name="correction_exercice_qui_etait_a_faire"/></text:h>
      <text:h text:style-name="Heading_20_3" text:outline-level="3"><text:bookmark-start text:name="__RefHeading___ex_12_p_143_3"/><text:bookmark-start text:name="ex_12_p_143"/>Ex 12 p 143<text:bookmark-end text:name="__RefHeading___ex_12_p_143_3"/><text:bookmark-end text:name="ex_12_p_143"/></text:h>
      <text:h text:style-name="Heading_20_3" text:outline-level="3"><text:bookmark-start text:name="__RefHeading___activite_p_136_4"/><text:bookmark-start text:name="activite_p_136"/>Activité p 136<text:bookmark-end text:name="__RefHeading___activite_p_136_4"/><text:bookmark-end text:name="activite_p_136"/></text:h>
      <text:p text:style-name="Text_20_body">1. L'énergie électrique est convertie en énergie thermique</text:p>
      <text:p text:style-name="Text_20_body">2. Cellule photovoltaïque :</text:p>
      <text:p text:style-name="Text_20_body">- Energie utile = énergie électrique 20%</text:p>
      <text:p text:style-name="Text_20_body">- Energie inutile = énergie thermique 80%</text:p>
      <text:p text:style-name="Text_20_body">3. Fer à lisser :</text:p>
      <text:p text:style-name="Text_20_body">- Energie utile = énergie thermique</text:p>
      <text:p text:style-name="Text_20_body">- Energie inutile = il n'y en a pas</text:p>
      <text:p text:style-name="Text_20_body"> car </text:p>
      <text:p text:style-name="Text_20_body">4. <draw:frame draw:style-name="media" draw:name="0" text:anchor-type="as-char" draw:z-index="0" svg:width="10.292291666667cm" svg:height="4.683125cm"><draw:image xlink:href="Pictures/010c0d80d64be36f039aca784d60c9f9.png" xlink:type="simple" xlink:show="embed" xlink:actuate="onLoad"/></draw:frame></text:p>
      <text:p text:style-name="Text_20_body"><draw:frame draw:style-name="media" draw:name="1" text:anchor-type="as-char" draw:z-index="1" svg:width="10.398125cm" svg:height="4.8683333333333cm"><draw:image xlink:href="Pictures/d1f189924fc0fb1c5bb784b8f3609f60.png" xlink:type="simple" xlink:show="embed" xlink:actuate="onLoad"/></draw:frame></text:p>
      <text:p text:style-name="Text_20_body">3cm pour 100J</text:p>
      <table:table table:style-name="Table">
        <table:table-column/>
        <table:table-column/>
        <table:table-row>
          <table:table-cell office:value-type="string" table:style-name="tablecell">
            <text:p text:style-name="tablealignleft">3cm</text:p>
          </table:table-cell>
          <table:table-cell office:value-type="string" table:style-name="tablecell">
            <text:p text:style-name="tablealignleft">100J</text:p>
          </table:table-cell>
        </table:table-row>
        <table:table-row>
          <table:table-cell office:value-type="string" table:style-name="tablecell">
            <text:p text:style-name="tablealignleft">?cm</text:p>
          </table:table-cell>
          <table:table-cell office:value-type="string" table:style-name="tablecell">
            <text:p text:style-name="tablealignleft">20J</text:p>
          </table:table-cell>
        </table:table-row>
      </table:table>
      <text:p text:style-name="Text_20_body">Pour J, il faut une barre de 20 x 3 / 100 = 0,6cm</text:p>
      <text:p text:style-name="Text_20_body">5. </text:p>
      <text:h text:style-name="Heading_20_3" text:outline-level="3"><text:bookmark-start text:name="__RefHeading___livre_p_147_5"/><text:bookmark-start text:name="livre_p_147"/>Livre p 147<text:bookmark-end text:name="__RefHeading___livre_p_147_5"/><text:bookmark-end text:name="livre_p_147"/></text:h>
      <text:p text:style-name="Text_20_body">Correction</text:p>
      <text:h text:style-name="Heading_20_2" text:outline-level="2"><text:bookmark-start text:name="__RefHeading___suite_et_fin_de_la_lecon_sur_energie_puissance_6"/><text:bookmark-start text:name="suite_et_fin_de_la_lecon_sur_energie_puissance"/>2. Suite et fin de la leçon sur Energie puissance<text:bookmark-end text:name="__RefHeading___suite_et_fin_de_la_lecon_sur_energie_puissance_6"/><text:bookmark-end text:name="suite_et_fin_de_la_lecon_sur_energie_puissanc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III. Énergie, bilan et transferts</text:span></text:p><text:p text:style-name="Text_20_body"><text:span text:style-name="Strong_20_Emphasis">Activité p 136</text:span></text:p><text:p text:style-name="Text_20_body">L'énergie se <text:span text:style-name="Strong_20_Emphasis">conserve</text:span>. L'énergie reçue par un dispositif est égale à celle qu'on obtient.</text:p><text:p text:style-name="Text_20_body">Le **rendement **est le **pourcentage **d'énergie utile obtenue.</text:p><text:p text:style-name="Text_20_body"><text:span text:style-name="Strong_20_Emphasis">Pour une lampe :</text:span></text:p><text:p text:style-name="Text_20_body"><draw:frame draw:style-name="media" draw:name="2" text:anchor-type="as-char" draw:z-index="2" svg:width="6.2441666666667cm" style:rel-width="100%" svg:height="2.38125cm" style:rel-height="scale"><draw:image xlink:href="Pictures/d6d8bb98a50198a54460154474c3c33a.png" xlink:type="simple" xlink:show="embed" xlink:actuate="onLoad"/></draw:frame></text:p><text:p text:style-name="Text_20_body"><text:span text:style-name="Strong_20_Emphasis">Pour un moteur</text:span></text:p><text:p text:style-name="Text_20_body"><draw:frame draw:style-name="media" draw:name="3" text:anchor-type="as-char" draw:z-index="3" svg:width="6.19125cm" style:rel-width="100%" svg:height="2.38125cm" style:rel-height="scale"><draw:image xlink:href="Pictures/b2ca0e9a55ff61b0daa0512b4a316076.png" xlink:type="simple" xlink:show="embed" xlink:actuate="onLoad"/></draw:frame></text:p><text:p text:style-name="Text_20_body">Pour une résistance chauffante :</text:p><text:p text:style-name="Text_20_body"><draw:frame draw:style-name="media" draw:name="4" text:anchor-type="as-char" draw:z-index="4" svg:width="8.1491666666667cm" style:rel-width="100%" svg:height="1.7727083333333cm" style:rel-height="scale"><draw:image xlink:href="Pictures/10d78a8cbbda03efa462e23f544d2239.png" xlink:type="simple" xlink:show="embed" xlink:actuate="onLoad"/></draw:frame></text:p><text:p text:style-name="Text_20_body">Activité p 137</text:p><text:p text:style-name="Text_20_body">Un transfert d'énergie se fait par :</text:p><text:p text:style-name="Text_20_body">- **conduction **thermique (l'énergie thermique se transmet dans la matière sans déplacement de matière)</text:p><text:p text:style-name="Text_20_body">- **convection ** (l'énergie thermique se transmet par déplacement de la matière)</text:p><text:p text:style-name="Text_20_body">- <text:span text:style-name="Strong_20_Emphasis">rayonnement</text:span></text:p></table:table-cell></table:table-row></table:table></draw:text-box></draw:frame></text:p>
      <text:h text:style-name="Heading_20_2" text:outline-level="2"><text:bookmark-start text:name="__RefHeading___a_faire_pour_la_semaine_prochaine_7"/><text:bookmark-start text:name="a_faire_pour_la_semaine_prochaine"/>3. A faire pour la semaine prochaine<text:bookmark-end text:name="__RefHeading___a_faire_pour_la_semaine_prochaine_7"/><text:bookmark-end text:name="a_faire_pour_la_semaine_prochaine"/></text:h>
      <text:p text:style-name="Text_20_body">Bonnes révis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3::47:10</meta:creation-date>
    <dc:creator>Generated</dc:creator>
    <dc:date>2026-09-12T23::47:10</dc:date>
    <dc:language>en-US</dc:language>
    <meta:editing-cycles>1</meta:editing-cycles>
    <meta:editing-duration>PT0S</meta:editing-duration>
    <dc:title>3eme:semaine_du_30_01_2023_3c_3d:start</dc:title>
  </office:meta>
</office:document-meta>
</file>