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64682acfe0efc6cc52346b6387132a.png"/>
  <manifest:file-entry manifest:media-type="image/png" manifest:full-path="Pictures/d1d1be893d50dfda4e3a3a6c9dc691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7_03_20233c3d"/><text:bookmark-start text:name="__RefHeading___semaine_du_27_03_2023_1"/><text:bookmark-start text:name="semaine_du_27_03_2023"/>Semaine du 27/03/2023<text:bookmark-end text:name="__RefHeading___semaine_du_27_03_2023_1"/><text:bookmark-end text:name="semaine_du_27_03_20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5 p 40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Nb protons</text:p>
          </table:table-cell>
          <table:table-cell office:value-type="string" table:style-name="tableheader">
            <text:p text:style-name="Table_20_Heading">Nb électrons</text:p>
          </table:table-cell>
          <table:table-cell office:value-type="string" table:style-name="tableheader">
            <text:p text:style-name="Table_20_Heading">Charge</text:p>
          </table:table-cell>
          <table:table-cell office:value-type="string" table:style-name="tableheader">
            <text:p text:style-name="Table_20_Heading">Formule</text:p>
          </table:table-cell>
        </table:table-row>
        <table:table-row>
          <table:table-cell office:value-type="string" table:style-name="tablecell">
            <text:p text:style-name="tablealignleft">Ion chlorure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1-</text:p>
          </table:table-cell>
          <table:table-cell office:value-type="string" table:style-name="tablecell">
            <text:p text:style-name="tablealignleft">Cl<text:span text:style-name="sup">-</text:span>    </text:p>
          </table:table-cell>
        </table:table-row>
        <table:table-row>
          <table:table-cell office:value-type="string" table:style-name="tablecell">
            <text:p text:style-name="tablealignleft">Ion Fer II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Fe<text:span text:style-name="sup">2+</text:span>    </text:p>
          </table:table-cell>
        </table:table-row>
        <table:table-row>
          <table:table-cell office:value-type="string" table:style-name="tablecell">
            <text:p text:style-name="tablealignleft">Ion Cuivre II</text:p>
          </table:table-cell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Cu<text:span text:style-name="sup">2+</text:span>    </text:p>
          </table:table-cell>
        </table:table-row>
      </table:table>
      <text:p text:style-name="Text_20_body">H<text:span text:style-name="sup">+</text:span></text:p>
      <text:p text:style-name="Text_20_body">Br<text:span text:style-name="sup">-</text:span></text:p>
      <text:p text:style-name="Text_20_body">Ni<text:span text:style-name="sup">2+</text:span></text:p>
      <text:p text:style-name="Text_20_body"><text:span text:style-name="Strong_20_Emphasis">Exercice 7 p 40</text:span></text:p>
      <text:p text:style-name="Text_20_body">Dans l'**atome **de calcium, il y a 20 protons (+) et 20 électrons (-), ce qui fait qu'il est neutre.</text:p>
      <text:p text:style-name="Text_20_body">L'**ion **calcium Ca<text:span text:style-name="sup">2+</text:span>  est chargé 2+ car il a perdu 2 électrons.</text:p>
      <text:p text:style-name="Text_20_body">Il reste donc 20-2 = 18 électrons.</text:p>
      <text:p text:style-name="Text_20_body"><text:span text:style-name="Strong_20_Emphasis">Exercice 8 p 40</text:span></text:p>
      <text:p text:style-name="Text_20_body">Cet ion possède 8 protons. D'après la classification périodique des éléments, il s'agit donc de l'oxygène O.</text:p>
      <text:p text:style-name="Text_20_body">Comme il possède 10 électrons, sa charge est 2(-). Par conséquent, sa formule est O<text:span text:style-name="sup">2-</text:span>  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es ions négatifs sont appelés <text:span text:style-name="Strong_20_Emphasis">anions</text:span>.</text:p><text:p text:style-name="Text_20_body">Les ions positifs sont appelés <text:span text:style-name="Strong_20_Emphasis">cations</text:span>.</text:p><text:h text:style-name="Heading_20_2" text:outline-level="2"><text:bookmark-start text:name="__RefHeading___ii._identification_des_ions_4"/><text:bookmark-start text:name="ii._identification_des_ions"/>II. Identification des ions<text:bookmark-end text:name="__RefHeading___ii._identification_des_ions_4"/><text:bookmark-end text:name="ii._identification_des_ions"/></text:h><text:h text:style-name="Heading_20_3" text:outline-level="3"><text:bookmark-start text:name="__RefHeading___test_de_l_ion_cuivre_ii_5"/><text:bookmark-start text:name="test_de_l_ion_cuivre_ii"/>1. Test de l'ion cuivre II<text:bookmark-end text:name="__RefHeading___test_de_l_ion_cuivre_ii_5"/><text:bookmark-end text:name="test_de_l_ion_cuivre_ii"/></text:h><text:p text:style-name="Text_20_body">On identifie l'ion cuivre II par l'apparition d'un précipité bleu en présence de soude (hydroxyde de sodium).</text:p><text:p text:style-name="Text_20_body"><draw:frame draw:style-name="media" draw:name="0" text:anchor-type="as-char" draw:z-index="0" svg:width="20.79625cm" style:rel-width="100%" svg:height="10.345208333333cm" style:rel-height="scale"><draw:image xlink:href="Pictures/c564682acfe0efc6cc52346b6387132a.png" xlink:type="simple" xlink:show="embed" xlink:actuate="onLoad"/></draw:frame></text:p>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p_sur_les_ions_6"/><text:bookmark-start text:name="tp_sur_les_ions"/>3. TP sur les ions<text:bookmark-end text:name="__RefHeading___tp_sur_les_ions_6"/><text:bookmark-end text:name="tp_sur_les_ions"/></text:h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Ex 9 p 41</text:p>
      <text:p text:style-name="Text_20_body">Ex 12 p 41</text:p>
      <text:p text:style-name="Text_20_body">Ex 13 p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51:54</meta:creation-date>
    <dc:creator>Generated</dc:creator>
    <dc:date>2026-08-09T16::51:54</dc:date>
    <dc:language>en-US</dc:language>
    <meta:editing-cycles>1</meta:editing-cycles>
    <meta:editing-duration>PT0S</meta:editing-duration>
    <dc:title>3eme:semaine_du_27_03_20233c3d</dc:title>
  </office:meta>
</office:document-meta>
</file>