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559cd547dc9b3a408321035088d714.png"/>
  <manifest:file-entry manifest:media-type="image/png" manifest:full-path="Pictures/0e3d6baba2d074320e4c83c9ca42ca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7_03_20233a3b"/><text:bookmark-start text:name="__RefHeading___semaine_du_27_03_2023_3a_3b_1"/><text:bookmark-start text:name="semaine_du_27_03_2023_3a_3b"/>Semaine du 27/03/2023 3A 3B<text:bookmark-end text:name="__RefHeading___semaine_du_27_03_2023_3a_3b_1"/><text:bookmark-end text:name="semaine_du_27_03_2023_3a_3b"/></text:h>
      <text:h text:style-name="Heading_20_2" text:outline-level="2"><text:bookmark-start text:name="__RefHeading___test_sur_les_atomes_2"/><text:bookmark-start text:name="test_sur_les_atomes"/>0. Test sur les atomes<text:bookmark-end text:name="__RefHeading___test_sur_les_atomes_2"/><text:bookmark-end text:name="test_sur_les_atomes"/></text:h>
      <text:h text:style-name="Heading_20_2" text:outline-level="2"><text:bookmark-start text:name="__RefHeading___correction_du_travail_a_faire_3"/><text:bookmark-start text:name="correction_du_travail_a_faire"/>1. Correction du travail à faire<text:bookmark-end text:name="__RefHeading___correction_du_travail_a_faire_3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 4 p 26</text:span></text:p><text:p text:style-name="Text_20_body">a. Elle se situe dans le noyau. Elles sont portées par les protons.</text:p><text:p text:style-name="Text_20_body">b. Un atome est neutre. Il doit donc y avoir le même nombre de charge plus et de charges moins. Il y a donc 6 électrons qui portent chacun une charge moins.</text:p><text:p text:style-name="Text_20_body"><text:span text:style-name="Strong_20_Emphasis">Ex 5 p 26</text:span></text:p><text:p text:style-name="Text_20_body">a. Hugo a raison car dans un atome, il y a autant d'électrons que de protons (autant de charges moins que de charges plus car l'atome est globalement neutre)</text:p><text:p text:style-name="Text_20_body">b. Il y a un électron de trop dans la représentation de Lisa : l'ensemble n'est pas neutre.</text:p></table:table-cell></table:table-row></table:table></draw:text-box></draw:frame></text:p>
      <text:h text:style-name="Heading_20_2" text:outline-level="2"><text:bookmark-start text:name="__RefHeading___lecon_4"/><text:bookmark-start text:name="lecon"/>2. Leçon<text:bookmark-end text:name="__RefHeading___lecon_4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II : Les ions, des particules chargées</text:span></text:p><text:p text:style-name="Text_20_body"><text:span text:style-name="Strong_20_Emphasis">I. Les ions</text:span></text:p><text:p text:style-name="Text_20_body">Si un atome ou une molécule perd (ou gagne) un ou plusieurs électrons, on obtient un ion.</text:p><text:p text:style-name="Text_20_body"><text:span text:style-name="Strong_20_Emphasis">1. L'ion sodium</text:span></text:p><text:p text:style-name="Text_20_body">C'est un atome de sodium qui a perdu 1 électron.</text:p><text:p text:style-name="Text_20_body">Il ne lui reste que 10 électrons.</text:p><text:p text:style-name="Text_20_body"><draw:frame draw:style-name="media" draw:name="0" text:anchor-type="as-char" draw:z-index="0" svg:width="18.176875cm" style:rel-width="100%" svg:height="6.9585416666667cm" style:rel-height="scale"><draw:image xlink:href="Pictures/94559cd547dc9b3a408321035088d714.png" xlink:type="simple" xlink:show="embed" xlink:actuate="onLoad"/></draw:frame></text:p><text:p text:style-name="Text_20_body"><text:line-break/>
L'ion sodium porte globalement une charge (+).</text:p><text:p text:style-name="Text_20_body">On le note <text:span text:style-name="Strong_20_Emphasis">Na</text:span> &lt;sup&gt;<text:span text:style-name="Strong_20_Emphasis">+</text:span> &lt;/sup&gt;  .</text:p><text:p text:style-name="Text_20_body">(le symbole de l'atome de sodium est Na).</text:p><text:p text:style-name="Text_20_body"><text:span text:style-name="Strong_20_Emphasis">2. L'ion chlorure</text:span></text:p><text:p text:style-name="Text_20_body">C'est un atome de chlore qui a gagné 1 électron</text:p><text:p text:style-name="Text_20_body">Il a donc 18 électrons maintenant.</text:p><text:p text:style-name="Text_20_body"><draw:frame draw:style-name="media" draw:name="1" text:anchor-type="as-char" draw:z-index="1" svg:width="18.176875cm" style:rel-width="100%" svg:height="6.9585416666667cm" style:rel-height="scale"><draw:image xlink:href="Pictures/0e3d6baba2d074320e4c83c9ca42ca73.png" xlink:type="simple" xlink:show="embed" xlink:actuate="onLoad"/></draw:frame></text:p><text:p text:style-name="Text_20_body">On le note <text:span text:style-name="Strong_20_Emphasis">Cl</text:span> &lt;sup&gt;<text:span text:style-name="Strong_20_Emphasis">-</text:span> &lt;/sup&gt;  .</text:p><text:p text:style-name="Text_20_body"><text:span text:style-name="Strong_20_Emphasis">3. Les ions les plus courants (ne pas apprendre par coeur)</text:span></text:p><table:table table:style-name="Table"><table:table-column/><table:table-column/><table:table-row><table:table-cell office:value-type="string" table:style-name="tablecell"><text:p text:style-name="tablealignleft"> <text:line-break/>Ion hydrogène</text:p></table:table-cell><table:table-cell office:value-type="string" table:style-name="tablecell"/></table:table-row><table:table-row><table:table-cell office:value-type="string" table:style-name="tablecell"><text:p text:style-name="tablealignleft"> <text:line-break/>Ion hydroxyd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odium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hlorur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uivre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ulfate</text:p></table:table-cell><table:table-cell office:value-type="string" table:style-name="tablecell"><text:p text:style-name="tablealignleft"> <text:line-break/></text:p></table:table-cell></table:table-row><table:table-row><table:table-cell office:value-type="string" table:style-name="tablecell"><text:p text:style-name="tablealignleft"> <text:line-break/>Ion fer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fer III</text:p></table:table-cell><table:table-cell office:value-type="string" table:style-name="tablecell"><text:p text:style-name="tablealignleft"> <text:line-break/>  </text:p></table:table-cell></table:table-row></table:table><text:p text:style-name="Text_20_body">L'ion fer II est un atome de fer qui a perdu 2 électrons.</text:p><text:p text:style-name="Text_20_body">L'ion fer III est un atome de fer qui a perdu 3 électrons.</text:p><text:p text:style-name="Text_20_body">L'ion sulfate est une molécule SO<text:span text:style-name="sub">4</text:span> qui a gagné 2 électrons.</text:p><text:p text:style-name="Text_20_body"><text:line-break/>
Le sulfate de cuivre solide : CuSO<text:span text:style-name="sub">4 &lt;/sub&gt; Une solution de sulfate de cuivre : Cu<text:span text:style-name="sup">2+</text:span>  ; SO&lt;sub&gt;4</text:span> <text:span text:style-name="sup">2-</text:span>  .</text:p><text:p text:style-name="Text_20_body">Les ions négatifs sont appelés <text:span text:style-name="Strong_20_Emphasis">anions</text:span>.</text:p><text:p text:style-name="Text_20_body">Les ions positifs sont appelés <text:span text:style-name="Strong_20_Emphasis">cations</text:span>.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Ex 5 p 40</text:p>
      <text:p text:style-name="Text_20_body">Ex 7 p 40</text:p>
      <text:p text:style-name="Text_20_body">Ex 8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56:36</meta:creation-date>
    <dc:creator>Generated</dc:creator>
    <dc:date>2026-08-10T03::56:36</dc:date>
    <dc:language>en-US</dc:language>
    <meta:editing-cycles>1</meta:editing-cycles>
    <meta:editing-duration>PT0S</meta:editing-duration>
    <dc:title>3eme:semaine_du_27_03_20233a3b</dc:title>
  </office:meta>
</office:document-meta>
</file>