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7_10_2022:start"/><text:bookmark-start text:name="__RefHeading___semaine_du_17_10_22_1"/><text:bookmark-start text:name="semaine_du_17_10_22"/>Semaine du 17/10/22<text:bookmark-end text:name="__RefHeading___semaine_du_17_10_22_1"/><text:bookmark-end text:name="semaine_du_17_10_22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correction_du_tp_3"/><text:bookmark-start text:name="correction_du_tp"/>2. Correction du TP<text:bookmark-end text:name="__RefHeading___correction_du_tp_3"/><text:bookmark-end text:name="correction_du_tp"/></text:h>
      <text:h text:style-name="Heading_20_2" text:outline-level="2"><text:bookmark-start text:name="__RefHeading___lecture_et_explications_pour_la_lecon_4"/><text:bookmark-start text:name="lecture_et_explications_pour_la_lecon"/>3. Lecture et explications pour la leçon<text:bookmark-end text:name="__RefHeading___lecture_et_explications_pour_la_lecon_4"/><text:bookmark-end text:name="lecture_et_explications_pour_la_lecon"/></text:h>
      <text:h text:style-name="Heading_20_3" text:outline-level="3"><text:bookmark-start text:name="__RefHeading___energie_cinetique_energie_potentielle_energie_mecanique_5"/><text:bookmark-start text:name="energie_cinetique_energie_potentielle_energie_mecanique"/>Energie cinétique, Energie potentielle, Energie mécanique<text:bookmark-end text:name="__RefHeading___energie_cinetique_energie_potentielle_energie_mecanique_5"/><text:bookmark-end text:name="energie_cinetique_energie_potentielle_energie_mecanique"/></text:h>
      <text:p text:style-name="Text_20_body">https://www.futura-sciences.com/sciences/actualites/meteorite-top-5-plus-grosses-meteorites-ont-frappe-terre-67145/</text:p>
      <text:h text:style-name="Heading_20_3" text:outline-level="3"><text:bookmark-start text:name="__RefHeading___temps_de_reaction_distance_de_reaction_distance_de_freinage_distance_d_arret._energie_cinetique_et_freinage_6"/><text:bookmark-start text:name="temps_de_reaction_distance_de_reaction_distance_de_freinage_distance_d_arret._energie_cinetique_et_freinage"/>Temps de réaction, distance de réaction, distance de freinage, distance d'arrêt. Energie cinétique et freinage.<text:bookmark-end text:name="__RefHeading___temps_de_reaction_distance_de_reaction_distance_de_freinage_distance_d_arret._energie_cinetique_et_freinage_6"/><text:bookmark-end text:name="temps_de_reaction_distance_de_reaction_distance_de_freinage_distance_d_arret._energie_cinetique_et_frein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8:37</meta:creation-date>
    <dc:creator>Generated</dc:creator>
    <dc:date>2026-09-13T16::18:37</dc:date>
    <dc:language>en-US</dc:language>
    <meta:editing-cycles>1</meta:editing-cycles>
    <meta:editing-duration>PT0S</meta:editing-duration>
    <dc:title>3eme:semaine_du_17_10_2022:start</dc:title>
  </office:meta>
</office:document-meta>
</file>