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7a94048f549158c769800b02fca45e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07_11_2022:start"/><text:bookmark-start text:name="__RefHeading___semaine_du_07_11_2022_1"/><text:bookmark-start text:name="semaine_du_07_11_2022"/>Semaine du 07/11/2022<text:bookmark-end text:name="__RefHeading___semaine_du_07_11_2022_1"/><text:bookmark-end text:name="semaine_du_07_11_2022"/></text:h>
      <text:h text:style-name="Heading_20_2" text:outline-level="2"><text:bookmark-start text:name="__RefHeading___retour_sur_le_dnb_blanc_qui_etait_a_faire_2"/><text:bookmark-start text:name="retour_sur_le_dnb_blanc_qui_etait_a_faire"/>1. Retour sur le DNB blanc qui était à faire<text:bookmark-end text:name="__RefHeading___retour_sur_le_dnb_blanc_qui_etait_a_faire_2"/><text:bookmark-end text:name="retour_sur_le_dnb_blanc_qui_etait_a_faire"/></text:h>
      <text:p text:style-name="Text_20_body">DNB Blanc p 113 (Correction : Brevet blanc rollers )</text:p>
      <text:h text:style-name="Heading_20_2" text:outline-level="2"><text:bookmark-start text:name="__RefHeading___ds_chp_vi_etude_de_l_energie_lors_d_un_mouvement_3"/><text:bookmark-start text:name="ds_chp_vi_etude_de_l_energie_lors_d_un_mouvement"/>2. DS Chp VI Etude de l'énergie lors d'un mouvement<text:bookmark-end text:name="__RefHeading___ds_chp_vi_etude_de_l_energie_lors_d_un_mouvement_3"/><text:bookmark-end text:name="ds_chp_vi_etude_de_l_energie_lors_d_un_mouvement"/></text:h>
      <text:h text:style-name="Heading_20_2" text:outline-level="2"><text:bookmark-start text:name="__RefHeading___tp_principe_de_l_alternateur_4"/><text:bookmark-start text:name="tp_principe_de_l_alternateur"/>3. TP Principe de l'alternateur<text:bookmark-end text:name="__RefHeading___tp_principe_de_l_alternateur_4"/><text:bookmark-end text:name="tp_principe_de_l_alternateur"/></text:h>
      <text:p text:style-name="Text_20_body">&lt;hidden&gt;</text:p>
      <text:p text:style-name="Text_20_body">1. Brancher la bobine au voltmètre. Régler le voltmètre sur le plus petit calibre.</text:p>
      <text:p text:style-name="Text_20_body">2. Approcher le pôle nord (de l'aimant) de la bobine (déplacer l'aimant sur l'axe de la bobine). Noter la valeur affichée.</text:p>
      <text:p text:style-name="Text_20_body">3. Éloigner le pôle nord (de l'aimant) de la bobine. Noter la valeur affichée. Que remarque-t-on ?</text:p>
      <text:p text:style-name="Text_20_body">4. Comment faire pour obtenir une valeur élevée ?</text:p>
      <text:p text:style-name="Text_20_body">&lt;/hidden&gt;</text:p>
      <text:h text:style-name="Heading_20_2" text:outline-level="2"><text:bookmark-start text:name="__RefHeading___a_ecrire_dans_le_cours_5"/><text:bookmark-start text:name="a_ecrire_dans_le_cours"/>4. A écrire dans le cours<text:bookmark-end text:name="__RefHeading___a_ecrire_dans_le_cours_5"/><text:bookmark-end text:name="a_ecrire_dans_le_cours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hapitre VII : Les différents types de centrales électriques</text:span></text:p><text:p text:style-name="Text_20_body"><text:span text:style-name="Strong_20_Emphasis">Comment produire de l'électricité ?</text:span></text:p><text:p text:style-name="Text_20_body">Pour produire de l'électricité, il faut déplacer un aimant devant une bobine. Une tension alternative apparaît.</text:p><text:p text:style-name="Text_20_body"><draw:frame draw:style-name="media" draw:name="0" text:anchor-type="as-char" draw:z-index="0" svg:width="17.568333333333cm" style:rel-width="100%" svg:height="5.87375cm" style:rel-height="scale"><draw:image xlink:href="Pictures/e7a94048f549158c769800b02fca45e7.pn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2" text:outline-level="2"><text:bookmark-start text:name="__RefHeading___a_faire_pour_la_semaine_prochaine_6"/><text:bookmark-start text:name="a_faire_pour_la_semaine_prochaine"/>5. A faire pour la semaine prochaine<text:bookmark-end text:name="__RefHeading___a_faire_pour_la_semaine_prochaine_6"/><text:bookmark-end text:name="a_faire_pour_la_semaine_prochaine"/></text:h>
      <text:p text:style-name="Text_20_body">Activité 1 p 116</text:p>
      <text:p text:style-name="Text_20_body">Pour des élèves volontaires et identifiés en classe, faire un diaporama sur une centrale électrique :</text:p>
      <text:p text:style-name="Text_20_body">- schémas ou animations personnels et non récupérés ailleurs</text:p>
      <text:p text:style-name="Text_20_body">- photos de la centrale possibles avec un lien pour en avoir la source</text:p>
      <text:p text:style-name="Text_20_body">- expliquer le principe de fonctionnement</text:p>
      <text:p text:style-name="Text_20_body">- indiquer la source d'énergie utilisée</text:p>
      <text:p text:style-name="Text_20_body">- donner 3 avantages et 3 inconvénients par rapport à d'autres centrales électriques</text:p>
      <text:p text:style-name="Text_20_body">- être capable de présenter ce diaporama en 5min</text:p>
      <text:p text:style-name="Text_20_body">Centrale thermique à flamme</text:p>
      <text:p text:style-name="Text_20_body">Centrale thermique nucléaire</text:p>
      <text:p text:style-name="Text_20_body">Éoliennes</text:p>
      <text:p text:style-name="Text_20_body">Centrales hydroélectriqu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2::37:01</meta:creation-date>
    <dc:creator>Generated</dc:creator>
    <dc:date>2026-09-13T02::37:01</dc:date>
    <dc:language>en-US</dc:language>
    <meta:editing-cycles>1</meta:editing-cycles>
    <meta:editing-duration>PT0S</meta:editing-duration>
    <dc:title>3eme:semaine_du_07_11_2022:start</dc:title>
  </office:meta>
</office:document-meta>
</file>