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c47f4a7bd48d783967c54aae213a67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3_10_2022:start"/><text:bookmark-start text:name="__RefHeading___semaine_du_3_10_2022_1"/><text:bookmark-start text:name="semaine_du_3_10_2022"/>Semaine du 3/10/2022<text:bookmark-end text:name="__RefHeading___semaine_du_3_10_2022_1"/><text:bookmark-end text:name="semaine_du_3_10_2022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&lt;hidden&gt;</text:p>
      <text:p text:style-name="Text_20_body"><text:span text:style-name="Strong_20_Emphasis">Exercice 8 p 90</text:span></text:p>
      <text:p text:style-name="Text_20_body"><draw:frame draw:style-name="media" draw:name="0" text:anchor-type="as-char" draw:z-index="0" svg:width="36.142083333333cm" style:rel-width="100%" svg:height="33.152291666667cm" style:rel-height="scale"><draw:image xlink:href="Pictures/6c47f4a7bd48d783967c54aae213a671.png" xlink:type="simple" xlink:show="embed" xlink:actuate="onLoad"/></draw:frame></text:p>
      <text:p text:style-name="Text_20_body"><text:span text:style-name="Strong_20_Emphasis">Exercice 11 p 91</text:span></text:p>
      <text:p text:style-name="Text_20_body">a. P = 3,2N</text:p>
      <text:p text:style-name="Text_20_body">b. </text:p>
      <text:p text:style-name="Text_20_body"><text:span text:style-name="Emphasis">P en N</text:span></text:p>
      <text:p text:style-name="Text_20_body"><text:span text:style-name="Emphasis">g en N/kg</text:span></text:p>
      <text:p text:style-name="Text_20_body"><text:span text:style-name="Emphasis">m en kg</text:span></text:p>
      <text:p text:style-name="Text_20_body"><text:span text:style-name="Strong_20_Emphasis">Exercice 13 p 91</text:span></text:p>
      <text:p text:style-name="Text_20_body"><text:span text:style-name="Emphasis">P en N</text:span></text:p>
      <text:p text:style-name="Text_20_body"><text:span text:style-name="Emphasis">m en kg</text:span></text:p>
      <text:p text:style-name="Text_20_body"><text:span text:style-name="Emphasis">g en N/kg</text:span></text:p>
      <text:p text:style-name="Text_20_body">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1::47:05</meta:creation-date>
    <dc:creator>Generated</dc:creator>
    <dc:date>2026-09-12T21::47:05</dc:date>
    <dc:language>en-US</dc:language>
    <meta:editing-cycles>1</meta:editing-cycles>
    <meta:editing-duration>PT0S</meta:editing-duration>
    <dc:title>3eme:semaine_du_03_10_2022:start</dc:title>
  </office:meta>
</office:document-meta>
</file>